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" style:family="paragraph" style:parent-style-name="Standard">
      <style:paragraph-properties fo:margin-left="0in" fo:margin-right="0in" fo:margin-top="0in" fo:margin-bottom="0in" loext:contextual-spacing="false" fo:line-height="115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" style:family="paragraph" style:parent-style-name="Standard" style:master-pag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style:page-number="1" fo:break-before="auto" fo:break-after="auto" fo:padding="0in" fo:border="none" fo:keep-with-next="auto"/>
    </style:style>
    <style:style style:name="P4" style:family="paragraph" style:parent-style-name="Standard">
      <style:paragraph-properties fo:margin-left="0in" fo:margin-right="0in" fo:margin-top="0.2134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" style:family="paragraph" style:parent-style-name="Standard">
      <style:paragraph-properties fo:margin-left="0in" fo:margin-right="0in" fo:margin-top="0.3693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" style:family="paragraph" style:parent-style-name="Standard">
      <style:paragraph-properties fo:margin-left="0in" fo:margin-right="0in" fo:margin-top="1.433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" style:family="paragraph" style:parent-style-name="Standard">
      <style:paragraph-properties fo:margin-left="0in" fo:margin-right="0in" fo:margin-top="0.396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" style:family="paragraph" style:parent-style-name="Standard">
      <style:paragraph-properties fo:margin-left="0in" fo:margin-right="0in" fo:margin-top="1.9063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T1" style:family="text">
      <style:text-properties fo:font-variant="normal" fo:text-transform="none" fo:color="#7c7c00" style:text-line-through-style="none" style:text-line-through-type="none" style:text-position="0% 100%" style:font-name="Times New Roman" fo:font-size="15pt" fo:font-style="normal" style:text-underline-style="none" fo:font-weight="normal" style:font-name-asian="Times New Roman1" style:font-size-asian="15pt" style:font-style-asian="normal" style:font-weight-asian="normal" style:font-name-complex="Times New Roman1" style:font-size-complex="15pt" style:font-style-complex="normal" style:font-weight-complex="normal"/>
    </style:style>
    <style:style style:name="T2" style:family="text">
      <style:text-properties fo:font-variant="normal" fo:text-transform="none" fo:color="#abab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T3" style:family="text">
      <style:text-properties fo:font-variant="normal" fo:text-transform="none" fo:color="#abab00" style:text-line-through-style="none" style:text-line-through-type="none" style:text-position="0% 100%" style:font-name="Times New Roman" fo:font-size="11pt" fo:font-style="normal" style:text-underline-style="none" fo:font-weight="normal" style:font-name-asian="Times New Roman1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T4" style:family="text">
      <style:text-properties fo:font-variant="normal" fo:text-transform="none" fo:color="#a7a700" style:text-line-through-style="none" style:text-line-through-type="none" style:text-position="0% 100%" style:font-name="Times New Roman" fo:font-size="11pt" fo:font-style="normal" style:text-underline-style="none" fo:font-weight="normal" style:font-name-asian="Times New Roman1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T5" style:family="text">
      <style:text-properties fo:font-variant="normal" fo:text-transform="none" fo:color="#a7a7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6" style:family="text">
      <style:text-properties fo:font-variant="normal" fo:text-transform="none" fo:color="#b2b200" style:text-line-through-style="none" style:text-line-through-type="none" style:text-position="0% 100%" style:font-name="Times New Roman" fo:font-size="11pt" fo:font-style="normal" style:text-underline-style="none" fo:font-weight="normal" style:font-name-asian="Times New Roman1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T7" style:family="text">
      <style:text-properties fo:font-variant="normal" fo:text-transform="none" fo:color="#a5a500" style:text-line-through-style="none" style:text-line-through-type="none" style:text-position="0% 100%" style:font-name="Times New Roman" fo:font-size="11pt" fo:font-style="normal" style:text-underline-style="none" fo:font-weight="normal" style:font-name-asian="Times New Roman1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T8" style:family="text">
      <style:text-properties fo:font-variant="normal" fo:text-transform="none" fo:color="#a3a3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T9" style:family="text">
      <style:text-properties fo:font-variant="normal" fo:text-transform="none" fo:color="#a3a3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0" style:family="text">
      <style:text-properties fo:font-variant="normal" fo:text-transform="none" fo:color="#5252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11" style:family="text">
      <style:text-properties fo:font-variant="normal" fo:text-transform="none" fo:color="#5252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12" style:family="text">
      <style:text-properties fo:font-variant="normal" fo:text-transform="none" fo:color="#5252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13" style:family="text">
      <style:text-properties fo:font-variant="normal" fo:text-transform="none" fo:color="#5252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14" style:family="text">
      <style:text-properties fo:font-variant="normal" fo:text-transform="none" fo:color="#5252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5" style:family="text">
      <style:text-properties fo:font-variant="normal" fo:text-transform="none" fo:color="#5252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6" style:family="text">
      <style:text-properties fo:font-variant="normal" fo:text-transform="none" fo:color="#5858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17" style:family="text">
      <style:text-properties fo:font-variant="normal" fo:text-transform="none" fo:color="#5858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18" style:family="text">
      <style:text-properties fo:font-variant="normal" fo:text-transform="none" fo:color="#5858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19" style:family="text">
      <style:text-properties fo:font-variant="normal" fo:text-transform="none" fo:color="#5858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0" style:family="text">
      <style:text-properties fo:font-variant="normal" fo:text-transform="none" fo:color="#5858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1" style:family="text">
      <style:text-properties fo:font-variant="normal" fo:text-transform="none" fo:color="#5858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22" style:family="text">
      <style:text-properties fo:font-variant="normal" fo:text-transform="none" fo:color="#6c6c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23" style:family="text">
      <style:text-properties fo:font-variant="normal" fo:text-transform="none" fo:color="#6c6c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24" style:family="text">
      <style:text-properties fo:font-variant="normal" fo:text-transform="none" fo:color="#6c6c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5" style:family="text">
      <style:text-properties fo:font-variant="normal" fo:text-transform="none" fo:color="#6c6c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6" style:family="text">
      <style:text-properties fo:font-variant="normal" fo:text-transform="none" fo:color="#5151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27" style:family="text">
      <style:text-properties fo:font-variant="normal" fo:text-transform="none" fo:color="#5151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8" style:family="text">
      <style:text-properties fo:font-variant="normal" fo:text-transform="none" fo:color="#5151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9" style:family="text">
      <style:text-properties fo:font-variant="normal" fo:text-transform="none" fo:color="#5151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30" style:family="text">
      <style:text-properties fo:font-variant="normal" fo:text-transform="none" fo:color="#515100" style:text-line-through-style="none" style:text-line-through-type="none" style:text-position="0% 100%" style:font-name="Courier New" fo:font-size="4pt" fo:font-style="normal" style:text-underline-style="none" fo:font-weight="bold" style:font-name-asian="Courier New1" style:font-size-asian="4pt" style:font-style-asian="normal" style:font-weight-asian="bold" style:font-name-complex="Courier New1" style:font-size-complex="4pt" style:font-style-complex="normal" style:font-weight-complex="bold"/>
    </style:style>
    <style:style style:name="T31" style:family="text">
      <style:text-properties fo:font-variant="normal" fo:text-transform="none" fo:color="#5151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32" style:family="text">
      <style:text-properties fo:font-variant="normal" fo:text-transform="none" fo:color="#4343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33" style:family="text">
      <style:text-properties fo:font-variant="normal" fo:text-transform="none" fo:color="#4343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34" style:family="text">
      <style:text-properties fo:font-variant="normal" fo:text-transform="none" fo:color="#4343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35" style:family="text">
      <style:text-properties fo:font-variant="normal" fo:text-transform="none" fo:color="#434300" style:text-line-through-style="none" style:text-line-through-type="none" style:text-position="0% 100%" style:font-name="Times New Roman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 style:font-style-complex="normal" style:font-weight-complex="normal"/>
    </style:style>
    <style:style style:name="T36" style:family="text">
      <style:text-properties fo:font-variant="normal" fo:text-transform="none" fo:color="#4343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37" style:family="text">
      <style:text-properties fo:font-variant="normal" fo:text-transform="none" fo:color="#4343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38" style:family="text">
      <style:text-properties fo:font-variant="normal" fo:text-transform="none" fo:color="#4343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9" style:family="text">
      <style:text-properties fo:font-variant="normal" fo:text-transform="none" fo:color="#4343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40" style:family="text">
      <style:text-properties fo:font-variant="normal" fo:text-transform="none" fo:color="#4343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41" style:family="text">
      <style:text-properties fo:font-variant="normal" fo:text-transform="none" fo:color="#434300" style:text-line-through-style="none" style:text-line-through-type="none" style:text-position="0% 100%" style:font-name="Courier New" fo:font-size="4pt" fo:font-style="normal" style:text-underline-style="none" fo:font-weight="bold" style:font-name-asian="Courier New1" style:font-size-asian="4pt" style:font-style-asian="normal" style:font-weight-asian="bold" style:font-name-complex="Courier New1" style:font-size-complex="4pt" style:font-style-complex="normal" style:font-weight-complex="bold"/>
    </style:style>
    <style:style style:name="T42" style:family="text">
      <style:text-properties fo:font-variant="normal" fo:text-transform="none" fo:color="#4d4d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43" style:family="text">
      <style:text-properties fo:font-variant="normal" fo:text-transform="none" fo:color="#4d4d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44" style:family="text">
      <style:text-properties fo:font-variant="normal" fo:text-transform="none" fo:color="#4d4d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45" style:family="text">
      <style:text-properties fo:font-variant="normal" fo:text-transform="none" fo:color="#4d4d00" style:text-line-through-style="none" style:text-line-through-type="none" style:text-position="0% 100%" style:font-name="Arial" fo:font-size="4pt" fo:font-style="normal" style:text-underline-style="none" fo:font-weight="bold" style:font-name-asian="Arial1" style:font-size-asian="4pt" style:font-style-asian="normal" style:font-weight-asian="bold" style:font-name-complex="Arial1" style:font-size-complex="4pt" style:font-style-complex="normal" style:font-weight-complex="bold"/>
    </style:style>
    <style:style style:name="T46" style:family="text">
      <style:text-properties fo:font-variant="normal" fo:text-transform="none" fo:color="#4d4d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47" style:family="text">
      <style:text-properties fo:font-variant="normal" fo:text-transform="none" fo:color="#4d4d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48" style:family="text">
      <style:text-properties fo:font-variant="normal" fo:text-transform="none" fo:color="#4d4d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49" style:family="text">
      <style:text-properties fo:font-variant="normal" fo:text-transform="none" fo:color="#d6d6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50" style:family="text">
      <style:text-properties fo:font-variant="normal" fo:text-transform="none" fo:color="#d6d6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51" style:family="text">
      <style:text-properties fo:font-variant="normal" fo:text-transform="none" fo:color="#5a5a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52" style:family="text">
      <style:text-properties fo:font-variant="normal" fo:text-transform="none" fo:color="#5a5a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53" style:family="text">
      <style:text-properties fo:font-variant="normal" fo:text-transform="none" fo:color="#5a5a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54" style:family="text">
      <style:text-properties fo:font-variant="normal" fo:text-transform="none" fo:color="#5a5a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55" style:family="text">
      <style:text-properties fo:font-variant="normal" fo:text-transform="none" fo:color="#f7f7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56" style:family="text">
      <style:text-properties fo:font-variant="normal" fo:text-transform="none" fo:color="#f7f7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57" style:family="text">
      <style:text-properties fo:font-variant="normal" fo:text-transform="none" fo:color="#f7f7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58" style:family="text">
      <style:text-properties fo:font-variant="normal" fo:text-transform="none" fo:color="#4747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59" style:family="text">
      <style:text-properties fo:font-variant="normal" fo:text-transform="none" fo:color="#4747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60" style:family="text">
      <style:text-properties fo:font-variant="normal" fo:text-transform="none" fo:color="#4747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61" style:family="text">
      <style:text-properties fo:font-variant="normal" fo:text-transform="none" fo:color="#4747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62" style:family="text">
      <style:text-properties fo:font-variant="normal" fo:text-transform="none" fo:color="#4747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63" style:family="text">
      <style:text-properties fo:font-variant="normal" fo:text-transform="none" fo:color="#4747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64" style:family="text">
      <style:text-properties fo:font-variant="normal" fo:text-transform="none" fo:color="#3030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65" style:family="text">
      <style:text-properties fo:font-variant="normal" fo:text-transform="none" fo:color="#3030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66" style:family="text">
      <style:text-properties fo:font-variant="normal" fo:text-transform="none" fo:color="#3030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67" style:family="text">
      <style:text-properties fo:font-variant="normal" fo:text-transform="none" fo:color="#3030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68" style:family="text">
      <style:text-properties fo:font-variant="normal" fo:text-transform="none" fo:color="#3030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69" style:family="text">
      <style:text-properties fo:font-variant="normal" fo:text-transform="none" fo:color="#3030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70" style:family="text">
      <style:text-properties fo:font-variant="normal" fo:text-transform="none" fo:color="#2c2c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71" style:family="text">
      <style:text-properties fo:font-variant="normal" fo:text-transform="none" fo:color="#2c2c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72" style:family="text">
      <style:text-properties fo:font-variant="normal" fo:text-transform="none" fo:color="#2c2c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73" style:family="text">
      <style:text-properties fo:font-variant="normal" fo:text-transform="none" fo:color="#2c2c00" style:text-line-through-style="none" style:text-line-through-type="none" style:text-position="0% 100%" style:font-name="Arial" fo:font-size="4pt" fo:font-style="normal" style:text-underline-style="none" fo:font-weight="normal" style:font-name-asian="Arial1" style:font-size-asian="4pt" style:font-style-asian="normal" style:font-weight-asian="normal" style:font-name-complex="Arial1" style:font-size-complex="4pt" style:font-style-complex="normal" style:font-weight-complex="normal"/>
    </style:style>
    <style:style style:name="T74" style:family="text">
      <style:text-properties fo:font-variant="normal" fo:text-transform="none" fo:color="#2c2c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75" style:family="text">
      <style:text-properties fo:font-variant="normal" fo:text-transform="none" fo:color="#2c2c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76" style:family="text">
      <style:text-properties fo:font-variant="normal" fo:text-transform="none" fo:color="#2c2c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77" style:family="text">
      <style:text-properties fo:font-variant="normal" fo:text-transform="none" fo:color="#9c9c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78" style:family="text">
      <style:text-properties fo:font-variant="normal" fo:text-transform="none" fo:color="#9c9c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79" style:family="text">
      <style:text-properties fo:font-variant="normal" fo:text-transform="none" fo:color="#9c9c00" style:text-line-through-style="none" style:text-line-through-type="none" style:text-position="0% 100%" style:font-name="Arial" fo:font-size="4pt" fo:font-style="normal" style:text-underline-style="none" fo:font-weight="bold" style:font-name-asian="Arial1" style:font-size-asian="4pt" style:font-style-asian="normal" style:font-weight-asian="bold" style:font-name-complex="Arial1" style:font-size-complex="4pt" style:font-style-complex="normal" style:font-weight-complex="bold"/>
    </style:style>
    <style:style style:name="T80" style:family="text">
      <style:text-properties fo:font-variant="normal" fo:text-transform="none" fo:color="#9c9c00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81" style:family="text">
      <style:text-properties fo:font-variant="normal" fo:text-transform="none" fo:color="#4f4f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82" style:family="text">
      <style:text-properties fo:font-variant="normal" fo:text-transform="none" fo:color="#4f4f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83" style:family="text">
      <style:text-properties fo:font-variant="normal" fo:text-transform="none" fo:color="#4f4f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84" style:family="text">
      <style:text-properties fo:font-variant="normal" fo:text-transform="none" fo:color="#4f4f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85" style:family="text">
      <style:text-properties fo:font-variant="normal" fo:text-transform="none" fo:color="#4f4f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86" style:family="text">
      <style:text-properties fo:font-variant="normal" fo:text-transform="none" fo:color="#4f4f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87" style:family="text">
      <style:text-properties fo:font-variant="normal" fo:text-transform="none" fo:color="#6868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88" style:family="text">
      <style:text-properties fo:font-variant="normal" fo:text-transform="none" fo:color="#6868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89" style:family="text">
      <style:text-properties fo:font-variant="normal" fo:text-transform="none" fo:color="#6868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90" style:family="text">
      <style:text-properties fo:font-variant="normal" fo:text-transform="none" fo:color="#4a4a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91" style:family="text">
      <style:text-properties fo:font-variant="normal" fo:text-transform="none" fo:color="#4a4a00" style:text-line-through-style="none" style:text-line-through-type="none" style:text-position="0% 100%" style:font-name="Times New Roman" fo:font-size="6pt" fo:font-style="italic" style:text-underline-style="none" fo:font-weight="normal" style:font-name-asian="Times New Roman1" style:font-size-asian="6pt" style:font-style-asian="italic" style:font-weight-asian="normal" style:font-name-complex="Times New Roman1" style:font-size-complex="6pt" style:font-style-complex="italic" style:font-weight-complex="normal"/>
    </style:style>
    <style:style style:name="T92" style:family="text">
      <style:text-properties fo:font-variant="normal" fo:text-transform="none" fo:color="#4a4a00" style:text-line-through-style="none" style:text-line-through-type="none" style:text-position="0% 100%" style:font-name="Times New Roman" fo:font-size="11pt" fo:font-style="normal" style:text-underline-style="none" fo:font-weight="bold" style:font-name-asian="Times New Roman1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T93" style:family="text">
      <style:text-properties fo:font-variant="normal" fo:text-transform="none" fo:color="#4a4a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94" style:family="text">
      <style:text-properties fo:font-variant="normal" fo:text-transform="none" fo:color="#4a4a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95" style:family="text">
      <style:text-properties fo:font-variant="normal" fo:text-transform="none" fo:color="#4a4a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96" style:family="text">
      <style:text-properties fo:font-variant="normal" fo:text-transform="none" fo:color="#4a4a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97" style:family="text">
      <style:text-properties fo:font-variant="normal" fo:text-transform="none" fo:color="#8787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98" style:family="text">
      <style:text-properties fo:font-variant="normal" fo:text-transform="none" fo:color="#3333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99" style:family="text">
      <style:text-properties fo:font-variant="normal" fo:text-transform="none" fo:color="#333300" style:text-line-through-style="none" style:text-line-through-type="none" style:text-position="0% 100%" style:font-name="Arial" fo:font-size="4pt" fo:font-style="normal" style:text-underline-style="none" fo:font-weight="normal" style:font-name-asian="Arial1" style:font-size-asian="4pt" style:font-style-asian="normal" style:font-weight-asian="normal" style:font-name-complex="Arial1" style:font-size-complex="4pt" style:font-style-complex="normal" style:font-weight-complex="normal"/>
    </style:style>
    <style:style style:name="T100" style:family="text">
      <style:text-properties fo:font-variant="normal" fo:text-transform="none" fo:color="#333300" style:text-line-through-style="none" style:text-line-through-type="none" style:text-position="0% 100%" style:font-name="Arial" fo:font-size="4pt" fo:font-style="normal" style:text-underline-style="none" fo:font-weight="bold" style:font-name-asian="Arial1" style:font-size-asian="4pt" style:font-style-asian="normal" style:font-weight-asian="bold" style:font-name-complex="Arial1" style:font-size-complex="4pt" style:font-style-complex="normal" style:font-weight-complex="bold"/>
    </style:style>
    <style:style style:name="T101" style:family="text">
      <style:text-properties fo:font-variant="normal" fo:text-transform="none" fo:color="#3333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102" style:family="text">
      <style:text-properties fo:font-variant="normal" fo:text-transform="none" fo:color="#3333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103" style:family="text">
      <style:text-properties fo:font-variant="normal" fo:text-transform="none" fo:color="#333300" style:text-line-through-style="none" style:text-line-through-type="none" style:text-position="0% 100%" style:font-name="Courier New" fo:font-size="5pt" fo:font-style="normal" style:text-underline-style="none" fo:font-weight="bold" style:font-name-asian="Courier New1" style:font-size-asian="5pt" style:font-style-asian="normal" style:font-weight-asian="bold" style:font-name-complex="Courier New1" style:font-size-complex="5pt" style:font-style-complex="normal" style:font-weight-complex="bold"/>
    </style:style>
    <style:style style:name="T104" style:family="text">
      <style:text-properties fo:font-variant="normal" fo:text-transform="none" fo:color="#bbbb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105" style:family="text">
      <style:text-properties fo:font-variant="normal" fo:text-transform="none" fo:color="#4848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106" style:family="text">
      <style:text-properties fo:font-variant="normal" fo:text-transform="none" fo:color="#4848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107" style:family="text">
      <style:text-properties fo:font-variant="normal" fo:text-transform="none" fo:color="#4848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08" style:family="text">
      <style:text-properties fo:font-variant="normal" fo:text-transform="none" fo:color="#4848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109" style:family="text">
      <style:text-properties fo:font-variant="normal" fo:text-transform="none" fo:color="#4848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10" style:family="text">
      <style:text-properties fo:font-variant="normal" fo:text-transform="none" fo:color="#4848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11" style:family="text">
      <style:text-properties fo:font-variant="normal" fo:text-transform="none" fo:color="#4848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112" style:family="text">
      <style:text-properties fo:font-variant="normal" fo:text-transform="none" fo:color="#3939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113" style:family="text">
      <style:text-properties fo:font-variant="normal" fo:text-transform="none" fo:color="#393900" style:text-line-through-style="none" style:text-line-through-type="none" style:text-position="0% 100%" style:font-name="Arial" fo:font-size="4pt" fo:font-style="normal" style:text-underline-style="none" fo:font-weight="bold" style:font-name-asian="Arial1" style:font-size-asian="4pt" style:font-style-asian="normal" style:font-weight-asian="bold" style:font-name-complex="Arial1" style:font-size-complex="4pt" style:font-style-complex="normal" style:font-weight-complex="bold"/>
    </style:style>
    <style:style style:name="T114" style:family="text">
      <style:text-properties fo:font-variant="normal" fo:text-transform="none" fo:color="#3939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15" style:family="text">
      <style:text-properties fo:font-variant="normal" fo:text-transform="none" fo:color="#3939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16" style:family="text">
      <style:text-properties fo:font-variant="normal" fo:text-transform="none" fo:color="#3939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117" style:family="text">
      <style:text-properties fo:font-variant="normal" fo:text-transform="none" fo:color="#3939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118" style:family="text">
      <style:text-properties fo:font-variant="normal" fo:text-transform="none" fo:color="#232300" style:text-line-through-style="none" style:text-line-through-type="none" style:text-position="0% 100%" style:font-name="Times New Roman" fo:font-size="11pt" fo:font-style="normal" style:text-underline-style="none" fo:font-weight="bold" style:font-name-asian="Times New Roman1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T119" style:family="text">
      <style:text-properties fo:font-variant="normal" fo:text-transform="none" fo:color="#2323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120" style:family="text">
      <style:text-properties fo:font-variant="normal" fo:text-transform="none" fo:color="#232300" style:text-line-through-style="none" style:text-line-through-type="none" style:text-position="0% 100%" style:font-name="Times New Roman" fo:font-size="4pt" fo:font-style="normal" style:text-underline-style="none" fo:font-weight="normal" style:font-name-asian="Times New Roman1" style:font-size-asian="4pt" style:font-style-asian="normal" style:font-weight-asian="normal" style:font-name-complex="Times New Roman1" style:font-size-complex="4pt" style:font-style-complex="normal" style:font-weight-complex="normal"/>
    </style:style>
    <style:style style:name="T121" style:family="text">
      <style:text-properties fo:font-variant="normal" fo:text-transform="none" fo:color="#232300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T122" style:family="text">
      <style:text-properties fo:font-variant="normal" fo:text-transform="none" fo:color="#2323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123" style:family="text">
      <style:text-properties fo:font-variant="normal" fo:text-transform="none" fo:color="#232300" style:text-line-through-style="none" style:text-line-through-type="none" style:text-position="0% 100%" style:font-name="Courier New" fo:font-size="4pt" fo:font-style="normal" style:text-underline-style="none" fo:font-weight="normal" style:font-name-asian="Courier New1" style:font-size-asian="4pt" style:font-style-asian="normal" style:font-weight-asian="normal" style:font-name-complex="Courier New1" style:font-size-complex="4pt" style:font-style-complex="normal" style:font-weight-complex="normal"/>
    </style:style>
    <style:style style:name="T124" style:family="text">
      <style:text-properties fo:font-variant="normal" fo:text-transform="none" fo:color="#232300" style:text-line-through-style="none" style:text-line-through-type="none" style:text-position="0% 100%" style:font-name="Courier New" fo:font-size="5pt" fo:font-style="normal" style:text-underline-style="none" fo:font-weight="bold" style:font-name-asian="Courier New1" style:font-size-asian="5pt" style:font-style-asian="normal" style:font-weight-asian="bold" style:font-name-complex="Courier New1" style:font-size-complex="5pt" style:font-style-complex="normal" style:font-weight-complex="bold"/>
    </style:style>
    <style:style style:name="T125" style:family="text">
      <style:text-properties fo:font-variant="normal" fo:text-transform="none" fo:color="#111100" style:text-line-through-style="none" style:text-line-through-type="none" style:text-position="0% 100%" style:font-name="Times New Roman" fo:font-size="11pt" fo:font-style="normal" style:text-underline-style="none" fo:font-weight="bold" style:font-name-asian="Times New Roman1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T126" style:family="text">
      <style:text-properties fo:font-variant="normal" fo:text-transform="none" fo:color="#1111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127" style:family="text">
      <style:text-properties fo:font-variant="normal" fo:text-transform="none" fo:color="#616100" style:text-line-through-style="none" style:text-line-through-type="none" style:text-position="0% 100%" style:font-name="Times New Roman" fo:font-size="11pt" fo:font-style="normal" style:text-underline-style="none" fo:font-weight="bold" style:font-name-asian="Times New Roman1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T128" style:family="text">
      <style:text-properties fo:font-variant="normal" fo:text-transform="none" fo:color="#6161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129" style:family="text">
      <style:text-properties fo:font-variant="normal" fo:text-transform="none" fo:color="#6161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30" style:family="text">
      <style:text-properties fo:font-variant="normal" fo:text-transform="none" fo:color="#6161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131" style:family="text">
      <style:text-properties fo:font-variant="normal" fo:text-transform="none" fo:color="#6161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32" style:family="text">
      <style:text-properties fo:font-variant="normal" fo:text-transform="none" fo:color="#171700" style:text-line-through-style="none" style:text-line-through-type="none" style:text-position="0% 100%" style:font-name="Arial" fo:font-size="11pt" fo:font-style="normal" style:text-underline-style="none" fo:font-weight="bold" style:font-name-asian="Arial1" style:font-size-asian="11pt" style:font-style-asian="normal" style:font-weight-asian="bold" style:font-name-complex="Arial1" style:font-size-complex="11pt" style:font-style-complex="normal" style:font-weight-complex="bold"/>
    </style:style>
    <style:style style:name="T133" style:family="text">
      <style:text-properties fo:font-variant="normal" fo:text-transform="none" fo:color="#171700" style:text-line-through-style="none" style:text-line-through-type="none" style:text-position="0% 100%" style:font-name="Times New Roman" fo:font-size="11pt" fo:font-style="normal" style:text-underline-style="none" fo:font-weight="bold" style:font-name-asian="Times New Roman1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T134" style:family="text">
      <style:text-properties fo:font-variant="normal" fo:text-transform="none" fo:color="#1717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135" style:family="text">
      <style:text-properties fo:font-variant="normal" fo:text-transform="none" fo:color="#171700" style:text-line-through-style="none" style:text-line-through-type="none" style:text-position="0% 100%" style:font-name="Times New Roman" fo:font-size="7pt" fo:font-style="normal" style:text-underline-style="none" fo:font-weight="bold" style:font-name-asian="Times New Roman1" style:font-size-asian="7pt" style:font-style-asian="normal" style:font-weight-asian="bold" style:font-name-complex="Times New Roman1" style:font-size-complex="7pt" style:font-style-complex="normal" style:font-weight-complex="bold"/>
    </style:style>
    <style:style style:name="T136" style:family="text">
      <style:text-properties fo:font-variant="normal" fo:text-transform="none" fo:color="#1717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137" style:family="text">
      <style:text-properties fo:font-variant="normal" fo:text-transform="none" fo:color="#c6c600" style:text-line-through-style="none" style:text-line-through-type="none" style:text-position="0% 100%" style:font-name="Times New Roman" fo:font-size="11pt" fo:font-style="normal" style:text-underline-style="none" fo:font-weight="bold" style:font-name-asian="Times New Roman1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T138" style:family="text">
      <style:text-properties fo:font-variant="normal" fo:text-transform="none" fo:color="#131300" style:text-line-through-style="none" style:text-line-through-type="none" style:text-position="0% 100%" style:font-name="Times New Roman" fo:font-size="11pt" fo:font-style="normal" style:text-underline-style="none" fo:font-weight="bold" style:font-name-asian="Times New Roman1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T139" style:family="text">
      <style:text-properties fo:font-variant="normal" fo:text-transform="none" fo:color="#3232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140" style:family="text">
      <style:text-properties fo:font-variant="normal" fo:text-transform="none" fo:color="#3232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141" style:family="text">
      <style:text-properties fo:font-variant="normal" fo:text-transform="none" fo:color="#3232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42" style:family="text">
      <style:text-properties fo:font-variant="normal" fo:text-transform="none" fo:color="#3232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143" style:family="text">
      <style:text-properties fo:font-variant="normal" fo:text-transform="none" fo:color="#3232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144" style:family="text">
      <style:text-properties fo:font-variant="normal" fo:text-transform="none" fo:color="#323200" style:text-line-through-style="none" style:text-line-through-type="none" style:text-position="0% 100%" style:font-name="Courier New" fo:font-size="5pt" fo:font-style="normal" style:text-underline-style="none" fo:font-weight="bold" style:font-name-asian="Courier New1" style:font-size-asian="5pt" style:font-style-asian="normal" style:font-weight-asian="bold" style:font-name-complex="Courier New1" style:font-size-complex="5pt" style:font-style-complex="normal" style:font-weight-complex="bold"/>
    </style:style>
    <style:style style:name="T145" style:family="text">
      <style:text-properties fo:font-variant="normal" fo:text-transform="none" fo:color="#1515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146" style:family="text">
      <style:text-properties fo:font-variant="normal" fo:text-transform="none" fo:color="#4545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147" style:family="text">
      <style:text-properties fo:font-variant="normal" fo:text-transform="none" fo:color="#4545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48" style:family="text">
      <style:text-properties fo:font-variant="normal" fo:text-transform="none" fo:color="#4545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49" style:family="text">
      <style:text-properties fo:font-variant="normal" fo:text-transform="none" fo:color="#4545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150" style:family="text">
      <style:text-properties fo:font-variant="normal" fo:text-transform="none" fo:color="#4545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51" style:family="text">
      <style:text-properties fo:font-variant="normal" fo:text-transform="none" fo:color="#4545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152" style:family="text">
      <style:text-properties fo:font-variant="normal" fo:text-transform="none" fo:color="#454500" style:text-line-through-style="none" style:text-line-through-type="none" style:text-position="0% 100%" style:font-name="Times New Roman" fo:font-size="7pt" fo:font-style="normal" style:text-underline-style="none" fo:font-weight="bold" style:font-name-asian="Times New Roman1" style:font-size-asian="7pt" style:font-style-asian="normal" style:font-weight-asian="bold" style:font-name-complex="Times New Roman1" style:font-size-complex="7pt" style:font-style-complex="normal" style:font-weight-complex="bold"/>
    </style:style>
    <style:style style:name="T153" style:family="text">
      <style:text-properties fo:font-variant="normal" fo:text-transform="none" fo:color="#2929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154" style:family="text">
      <style:text-properties fo:font-variant="normal" fo:text-transform="none" fo:color="#2929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55" style:family="text">
      <style:text-properties fo:font-variant="normal" fo:text-transform="none" fo:color="#2929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156" style:family="text">
      <style:text-properties fo:font-variant="normal" fo:text-transform="none" fo:color="#292900" style:text-line-through-style="none" style:text-line-through-type="none" style:text-position="0% 100%" style:font-name="Times New Roman" fo:font-size="3pt" fo:font-style="normal" style:text-underline-style="none" fo:font-weight="normal" style:font-name-asian="Times New Roman1" style:font-size-asian="3pt" style:font-style-asian="normal" style:font-weight-asian="normal" style:font-name-complex="Times New Roman1" style:font-size-complex="3pt" style:font-style-complex="normal" style:font-weight-complex="normal"/>
    </style:style>
    <style:style style:name="T157" style:family="text">
      <style:text-properties fo:font-variant="normal" fo:text-transform="none" fo:color="#292900" style:text-line-through-style="none" style:text-line-through-type="none" style:text-position="0% 100%" style:font-name="Times New Roman" fo:font-size="11pt" fo:font-style="normal" style:text-underline-style="none" fo:font-weight="bold" style:font-name-asian="Times New Roman1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T158" style:family="text">
      <style:text-properties fo:font-variant="normal" fo:text-transform="none" fo:color="#2929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159" style:family="text">
      <style:text-properties fo:font-variant="normal" fo:text-transform="none" fo:color="#9d9d00" style:text-line-through-style="none" style:text-line-through-type="none" style:text-position="0% 100%" style:font-name="Times New Roman" fo:font-size="8pt" fo:font-style="normal" style:text-underline-style="none" fo:font-weight="bold" style:font-name-asian="Times New Roman1" style:font-size-asian="8pt" style:font-style-asian="normal" style:font-weight-asian="bold" style:font-name-complex="Times New Roman1" style:font-size-complex="8pt" style:font-style-complex="normal" style:font-weight-complex="bold"/>
    </style:style>
    <style:style style:name="T160" style:family="text">
      <style:text-properties fo:font-variant="normal" fo:text-transform="none" fo:color="#e9e900" style:text-line-through-style="none" style:text-line-through-type="none" style:text-position="0% 100%" style:font-name="Times New Roman" fo:font-size="8pt" fo:font-style="normal" style:text-underline-style="none" fo:font-weight="bold" style:font-name-asian="Times New Roman1" style:font-size-asian="8pt" style:font-style-asian="normal" style:font-weight-asian="bold" style:font-name-complex="Times New Roman1" style:font-size-complex="8pt" style:font-style-complex="normal" style:font-weight-complex="bold"/>
    </style:style>
    <style:style style:name="T161" style:family="text">
      <style:text-properties fo:font-variant="normal" fo:text-transform="none" fo:color="#5555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62" style:family="text">
      <style:text-properties fo:font-variant="normal" fo:text-transform="none" fo:color="#5555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163" style:family="text">
      <style:text-properties fo:font-variant="normal" fo:text-transform="none" fo:color="#5555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64" style:family="text">
      <style:text-properties fo:font-variant="normal" fo:text-transform="none" fo:color="#5555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165" style:family="text">
      <style:text-properties fo:font-variant="normal" fo:text-transform="none" fo:color="#5555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66" style:family="text">
      <style:text-properties fo:font-variant="normal" fo:text-transform="none" fo:color="#555500" style:text-line-through-style="none" style:text-line-through-type="none" style:text-position="0% 100%" style:font-name="Arial" fo:font-size="4pt" fo:font-style="normal" style:text-underline-style="none" fo:font-weight="normal" style:font-name-asian="Arial1" style:font-size-asian="4pt" style:font-style-asian="normal" style:font-weight-asian="normal" style:font-name-complex="Arial1" style:font-size-complex="4pt" style:font-style-complex="normal" style:font-weight-complex="normal"/>
    </style:style>
    <style:style style:name="T167" style:family="text">
      <style:text-properties fo:font-variant="normal" fo:text-transform="none" fo:color="#5555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168" style:family="text">
      <style:text-properties fo:font-variant="normal" fo:text-transform="none" fo:color="#5555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169" style:family="text">
      <style:text-properties fo:font-variant="normal" fo:text-transform="none" fo:color="#555500" style:text-line-through-style="none" style:text-line-through-type="none" style:text-position="0% 100%" style:font-name="Courier New" fo:font-size="4pt" fo:font-style="normal" style:text-underline-style="none" fo:font-weight="bold" style:font-name-asian="Courier New1" style:font-size-asian="4pt" style:font-style-asian="normal" style:font-weight-asian="bold" style:font-name-complex="Courier New1" style:font-size-complex="4pt" style:font-style-complex="normal" style:font-weight-complex="bold"/>
    </style:style>
    <style:style style:name="T170" style:family="text">
      <style:text-properties fo:font-variant="normal" fo:text-transform="none" fo:color="#6363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71" style:family="text">
      <style:text-properties fo:font-variant="normal" fo:text-transform="none" fo:color="#636300" style:text-line-through-style="none" style:text-line-through-type="none" style:text-position="0% 100%" style:font-name="Arial" fo:font-size="4pt" fo:font-style="normal" style:text-underline-style="none" fo:font-weight="normal" style:font-name-asian="Arial1" style:font-size-asian="4pt" style:font-style-asian="normal" style:font-weight-asian="normal" style:font-name-complex="Arial1" style:font-size-complex="4pt" style:font-style-complex="normal" style:font-weight-complex="normal"/>
    </style:style>
    <style:style style:name="T172" style:family="text">
      <style:text-properties fo:font-variant="normal" fo:text-transform="none" fo:color="#6363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73" style:family="text">
      <style:text-properties fo:font-variant="normal" fo:text-transform="none" fo:color="#6363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74" style:family="text">
      <style:text-properties fo:font-variant="normal" fo:text-transform="none" fo:color="#6363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175" style:family="text">
      <style:text-properties fo:font-variant="normal" fo:text-transform="none" fo:color="#3636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176" style:family="text">
      <style:text-properties fo:font-variant="normal" fo:text-transform="none" fo:color="#3636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177" style:family="text">
      <style:text-properties fo:font-variant="normal" fo:text-transform="none" fo:color="#3636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178" style:family="text">
      <style:text-properties fo:font-variant="normal" fo:text-transform="none" fo:color="#3636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179" style:family="text">
      <style:text-properties fo:font-variant="normal" fo:text-transform="none" fo:color="#3636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80" style:family="text">
      <style:text-properties fo:font-variant="normal" fo:text-transform="none" fo:color="#4444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81" style:family="text">
      <style:text-properties fo:font-variant="normal" fo:text-transform="none" fo:color="#4444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182" style:family="text">
      <style:text-properties fo:font-variant="normal" fo:text-transform="none" fo:color="#4444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83" style:family="text">
      <style:text-properties fo:font-variant="normal" fo:text-transform="none" fo:color="#4444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184" style:family="text">
      <style:text-properties fo:font-variant="normal" fo:text-transform="none" fo:color="#4444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85" style:family="text">
      <style:text-properties fo:font-variant="normal" fo:text-transform="none" fo:color="#444400" style:text-line-through-style="none" style:text-line-through-type="none" style:text-position="0% 100%" style:font-name="Arial" fo:font-size="4pt" fo:font-style="normal" style:text-underline-style="none" fo:font-weight="bold" style:font-name-asian="Arial1" style:font-size-asian="4pt" style:font-style-asian="normal" style:font-weight-asian="bold" style:font-name-complex="Arial1" style:font-size-complex="4pt" style:font-style-complex="normal" style:font-weight-complex="bold"/>
    </style:style>
    <style:style style:name="T186" style:family="text">
      <style:text-properties fo:font-variant="normal" fo:text-transform="none" fo:color="#4444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187" style:family="text">
      <style:text-properties fo:font-variant="normal" fo:text-transform="none" fo:color="#4444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188" style:family="text">
      <style:text-properties fo:font-variant="normal" fo:text-transform="none" fo:color="#4444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189" style:family="text">
      <style:text-properties fo:font-variant="normal" fo:text-transform="none" fo:color="#4444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190" style:family="text">
      <style:text-properties fo:font-variant="normal" fo:text-transform="none" fo:color="#3535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91" style:family="text">
      <style:text-properties fo:font-variant="normal" fo:text-transform="none" fo:color="#3535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192" style:family="text">
      <style:text-properties fo:font-variant="normal" fo:text-transform="none" fo:color="#3535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193" style:family="text">
      <style:text-properties fo:font-variant="normal" fo:text-transform="none" fo:color="#3535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194" style:family="text">
      <style:text-properties fo:font-variant="normal" fo:text-transform="none" fo:color="#353500" style:text-line-through-style="none" style:text-line-through-type="none" style:text-position="0% 100%" style:font-name="Courier New" fo:font-size="4pt" fo:font-style="normal" style:text-underline-style="none" fo:font-weight="bold" style:font-name-asian="Courier New1" style:font-size-asian="4pt" style:font-style-asian="normal" style:font-weight-asian="bold" style:font-name-complex="Courier New1" style:font-size-complex="4pt" style:font-style-complex="normal" style:font-weight-complex="bold"/>
    </style:style>
    <style:style style:name="T195" style:family="text">
      <style:text-properties fo:font-variant="normal" fo:text-transform="none" fo:color="#6a6a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96" style:family="text">
      <style:text-properties fo:font-variant="normal" fo:text-transform="none" fo:color="#6a6a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197" style:family="text">
      <style:text-properties fo:font-variant="normal" fo:text-transform="none" fo:color="#6a6a00" style:text-line-through-style="none" style:text-line-through-type="none" style:text-position="0% 100%" style:font-name="Times New Roman" fo:font-size="7pt" fo:font-style="normal" style:text-underline-style="none" fo:font-weight="bold" style:font-name-asian="Times New Roman1" style:font-size-asian="7pt" style:font-style-asian="normal" style:font-weight-asian="bold" style:font-name-complex="Times New Roman1" style:font-size-complex="7pt" style:font-style-complex="normal" style:font-weight-complex="bold"/>
    </style:style>
    <style:style style:name="T198" style:family="text">
      <style:text-properties fo:font-variant="normal" fo:text-transform="none" fo:color="#6a6a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199" style:family="text">
      <style:text-properties fo:font-variant="normal" fo:text-transform="none" fo:color="#0a0a00" style:text-line-through-style="none" style:text-line-through-type="none" style:text-position="0% 100%" style:font-name="Times New Roman" fo:font-size="7pt" fo:font-style="normal" style:text-underline-style="none" fo:font-weight="bold" style:font-name-asian="Times New Roman1" style:font-size-asian="7pt" style:font-style-asian="normal" style:font-weight-asian="bold" style:font-name-complex="Times New Roman1" style:font-size-complex="7pt" style:font-style-complex="normal" style:font-weight-complex="bold"/>
    </style:style>
    <style:style style:name="T200" style:family="text">
      <style:text-properties fo:font-variant="normal" fo:text-transform="none" fo:color="#0a0a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201" style:family="text">
      <style:text-properties fo:font-variant="normal" fo:text-transform="none" fo:color="#5454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02" style:family="text">
      <style:text-properties fo:font-variant="normal" fo:text-transform="none" fo:color="#5454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03" style:family="text">
      <style:text-properties fo:font-variant="normal" fo:text-transform="none" fo:color="#5454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04" style:family="text">
      <style:text-properties fo:font-variant="normal" fo:text-transform="none" fo:color="#545400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T205" style:family="text">
      <style:text-properties fo:font-variant="normal" fo:text-transform="none" fo:color="#5454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206" style:family="text">
      <style:text-properties fo:font-variant="normal" fo:text-transform="none" fo:color="#5d5d00" style:text-line-through-style="none" style:text-line-through-type="none" style:text-position="0% 100%" style:font-name="Arial" fo:font-size="4pt" fo:font-style="normal" style:text-underline-style="none" fo:font-weight="normal" style:font-name-asian="Arial1" style:font-size-asian="4pt" style:font-style-asian="normal" style:font-weight-asian="normal" style:font-name-complex="Arial1" style:font-size-complex="4pt" style:font-style-complex="normal" style:font-weight-complex="normal"/>
    </style:style>
    <style:style style:name="T207" style:family="text">
      <style:text-properties fo:font-variant="normal" fo:text-transform="none" fo:color="#5d5d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08" style:family="text">
      <style:text-properties fo:font-variant="normal" fo:text-transform="none" fo:color="#5d5d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209" style:family="text">
      <style:text-properties fo:font-variant="normal" fo:text-transform="none" fo:color="#f9f9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210" style:family="text">
      <style:text-properties fo:font-variant="normal" fo:text-transform="none" fo:color="#f9f9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211" style:family="text">
      <style:text-properties fo:font-variant="normal" fo:text-transform="none" fo:color="#656500" style:text-line-through-style="none" style:text-line-through-type="none" style:text-position="0% 100%" style:font-name="Arial" fo:font-size="4pt" fo:font-style="normal" style:text-underline-style="none" fo:font-weight="normal" style:font-name-asian="Arial1" style:font-size-asian="4pt" style:font-style-asian="normal" style:font-weight-asian="normal" style:font-name-complex="Arial1" style:font-size-complex="4pt" style:font-style-complex="normal" style:font-weight-complex="normal"/>
    </style:style>
    <style:style style:name="T212" style:family="text">
      <style:text-properties fo:font-variant="normal" fo:text-transform="none" fo:color="#6565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13" style:family="text">
      <style:text-properties fo:font-variant="normal" fo:text-transform="none" fo:color="#6565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14" style:family="text">
      <style:text-properties fo:font-variant="normal" fo:text-transform="none" fo:color="#2b2b00" style:text-line-through-style="none" style:text-line-through-type="none" style:text-position="0% 100%" style:font-name="Arial" fo:font-size="4pt" fo:font-style="normal" style:text-underline-style="none" fo:font-weight="normal" style:font-name-asian="Arial1" style:font-size-asian="4pt" style:font-style-asian="normal" style:font-weight-asian="normal" style:font-name-complex="Arial1" style:font-size-complex="4pt" style:font-style-complex="normal" style:font-weight-complex="normal"/>
    </style:style>
    <style:style style:name="T215" style:family="text">
      <style:text-properties fo:font-variant="normal" fo:text-transform="none" fo:color="#2b2b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16" style:family="text">
      <style:text-properties fo:font-variant="normal" fo:text-transform="none" fo:color="#2b2b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217" style:family="text">
      <style:text-properties fo:font-variant="normal" fo:text-transform="none" fo:color="#2b2b00" style:text-line-through-style="none" style:text-line-through-type="none" style:text-position="0% 100%" style:font-name="Times New Roman" fo:font-size="11pt" fo:font-style="normal" style:text-underline-style="none" fo:font-weight="bold" style:font-name-asian="Times New Roman1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T218" style:family="text">
      <style:text-properties fo:font-variant="normal" fo:text-transform="none" fo:color="#2b2b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219" style:family="text">
      <style:text-properties fo:font-variant="normal" fo:text-transform="none" fo:color="#2b2b00" style:text-line-through-style="none" style:text-line-through-type="none" style:text-position="0% 100%" style:font-name="Courier New" fo:font-size="5pt" fo:font-style="normal" style:text-underline-style="none" fo:font-weight="bold" style:font-name-asian="Courier New1" style:font-size-asian="5pt" style:font-style-asian="normal" style:font-weight-asian="bold" style:font-name-complex="Courier New1" style:font-size-complex="5pt" style:font-style-complex="normal" style:font-weight-complex="bold"/>
    </style:style>
    <style:style style:name="T220" style:family="text">
      <style:text-properties fo:font-variant="normal" fo:text-transform="none" fo:color="#fcfc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21" style:family="text">
      <style:text-properties fo:font-variant="normal" fo:text-transform="none" fo:color="#fcfc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22" style:family="text">
      <style:text-properties fo:font-variant="normal" fo:text-transform="none" fo:color="#fcfc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223" style:family="text">
      <style:text-properties fo:font-variant="normal" fo:text-transform="none" fo:color="#fcfc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224" style:family="text">
      <style:text-properties fo:font-variant="normal" fo:text-transform="none" fo:color="#fcfc00" style:text-line-through-style="none" style:text-line-through-type="none" style:text-position="0% 100%" style:font-name="Courier New" fo:font-size="4pt" fo:font-style="normal" style:text-underline-style="none" fo:font-weight="bold" style:font-name-asian="Courier New1" style:font-size-asian="4pt" style:font-style-asian="normal" style:font-weight-asian="bold" style:font-name-complex="Courier New1" style:font-size-complex="4pt" style:font-style-complex="normal" style:font-weight-complex="bold"/>
    </style:style>
    <style:style style:name="T225" style:family="text">
      <style:text-properties fo:font-variant="normal" fo:text-transform="none" fo:color="#fcfc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226" style:family="text">
      <style:text-properties fo:font-variant="normal" fo:text-transform="none" fo:color="#fcfc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227" style:family="text">
      <style:text-properties fo:font-variant="normal" fo:text-transform="none" fo:color="#fafa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28" style:family="text">
      <style:text-properties fo:font-variant="normal" fo:text-transform="none" fo:color="#fafa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229" style:family="text">
      <style:text-properties fo:font-variant="normal" fo:text-transform="none" fo:color="#fafa00" style:text-line-through-style="none" style:text-line-through-type="none" style:text-position="0% 100%" style:font-name="Times New Roman" fo:font-size="7pt" fo:font-style="normal" style:text-underline-style="none" fo:font-weight="bold" style:font-name-asian="Times New Roman1" style:font-size-asian="7pt" style:font-style-asian="normal" style:font-weight-asian="bold" style:font-name-complex="Times New Roman1" style:font-size-complex="7pt" style:font-style-complex="normal" style:font-weight-complex="bold"/>
    </style:style>
    <style:style style:name="T230" style:family="text">
      <style:text-properties fo:font-variant="normal" fo:text-transform="none" fo:color="#4141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31" style:family="text">
      <style:text-properties fo:font-variant="normal" fo:text-transform="none" fo:color="#4141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32" style:family="text">
      <style:text-properties fo:font-variant="normal" fo:text-transform="none" fo:color="#4141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33" style:family="text">
      <style:text-properties fo:font-variant="normal" fo:text-transform="none" fo:color="#4141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234" style:family="text">
      <style:text-properties fo:font-variant="normal" fo:text-transform="none" fo:color="#4141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235" style:family="text">
      <style:text-properties fo:font-variant="normal" fo:text-transform="none" fo:color="#414100" style:text-line-through-style="none" style:text-line-through-type="none" style:text-position="0% 100%" style:font-name="Courier New" fo:font-size="4pt" fo:font-style="normal" style:text-underline-style="none" fo:font-weight="bold" style:font-name-asian="Courier New1" style:font-size-asian="4pt" style:font-style-asian="normal" style:font-weight-asian="bold" style:font-name-complex="Courier New1" style:font-size-complex="4pt" style:font-style-complex="normal" style:font-weight-complex="bold"/>
    </style:style>
    <style:style style:name="T236" style:family="text">
      <style:text-properties fo:font-variant="normal" fo:text-transform="none" fo:color="#4b4b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237" style:family="text">
      <style:text-properties fo:font-variant="normal" fo:text-transform="none" fo:color="#4b4b00" style:text-line-through-style="none" style:text-line-through-type="none" style:text-position="0% 100%" style:font-name="Times New Roman" fo:font-size="4pt" fo:font-style="normal" style:text-underline-style="none" fo:font-weight="normal" style:font-name-asian="Times New Roman1" style:font-size-asian="4pt" style:font-style-asian="normal" style:font-weight-asian="normal" style:font-name-complex="Times New Roman1" style:font-size-complex="4pt" style:font-style-complex="normal" style:font-weight-complex="normal"/>
    </style:style>
    <style:style style:name="T238" style:family="text">
      <style:text-properties fo:font-variant="normal" fo:text-transform="none" fo:color="#4b4b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239" style:family="text">
      <style:text-properties fo:font-variant="normal" fo:text-transform="none" fo:color="#4b4b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240" style:family="text">
      <style:text-properties fo:font-variant="normal" fo:text-transform="none" fo:color="#4b4b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41" style:family="text">
      <style:text-properties fo:font-variant="normal" fo:text-transform="none" fo:color="#4b4b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42" style:family="text">
      <style:text-properties fo:font-variant="normal" fo:text-transform="none" fo:color="#4b4b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43" style:family="text">
      <style:text-properties fo:font-variant="normal" fo:text-transform="none" fo:color="#3e3e00" style:text-line-through-style="none" style:text-line-through-type="none" style:text-position="0% 100%" style:font-name="Courier New" fo:font-size="4pt" fo:font-style="normal" style:text-underline-style="none" fo:font-weight="bold" style:font-name-asian="Courier New1" style:font-size-asian="4pt" style:font-style-asian="normal" style:font-weight-asian="bold" style:font-name-complex="Courier New1" style:font-size-complex="4pt" style:font-style-complex="normal" style:font-weight-complex="bold"/>
    </style:style>
    <style:style style:name="T244" style:family="text">
      <style:text-properties fo:font-variant="normal" fo:text-transform="none" fo:color="#3e3e00" style:text-line-through-style="none" style:text-line-through-type="none" style:text-position="0% 100%" style:font-name="Courier New" fo:font-size="4pt" fo:font-style="normal" style:text-underline-style="none" fo:font-weight="normal" style:font-name-asian="Courier New1" style:font-size-asian="4pt" style:font-style-asian="normal" style:font-weight-asian="normal" style:font-name-complex="Courier New1" style:font-size-complex="4pt" style:font-style-complex="normal" style:font-weight-complex="normal"/>
    </style:style>
    <style:style style:name="T245" style:family="text">
      <style:text-properties fo:font-variant="normal" fo:text-transform="none" fo:color="#3e3e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46" style:family="text">
      <style:text-properties fo:font-variant="normal" fo:text-transform="none" fo:color="#3e3e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47" style:family="text">
      <style:text-properties fo:font-variant="normal" fo:text-transform="none" fo:color="#3e3e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48" style:family="text">
      <style:text-properties fo:font-variant="normal" fo:text-transform="none" fo:color="#3e3e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249" style:family="text">
      <style:text-properties fo:font-variant="normal" fo:text-transform="none" fo:color="#3e3e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250" style:family="text">
      <style:text-properties fo:font-variant="normal" fo:text-transform="none" fo:color="#3e3e00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T251" style:family="text">
      <style:text-properties fo:font-variant="normal" fo:text-transform="none" fo:color="#3e3e00" style:text-line-through-style="none" style:text-line-through-type="none" style:text-position="0% 100%" style:font-name="Times New Roman" fo:font-size="7pt" fo:font-style="normal" style:text-underline-style="none" fo:font-weight="bold" style:font-name-asian="Times New Roman1" style:font-size-asian="7pt" style:font-style-asian="normal" style:font-weight-asian="bold" style:font-name-complex="Times New Roman1" style:font-size-complex="7pt" style:font-style-complex="normal" style:font-weight-complex="bold"/>
    </style:style>
    <style:style style:name="T252" style:family="text">
      <style:text-properties fo:font-variant="normal" fo:text-transform="none" fo:color="#6060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253" style:family="text">
      <style:text-properties fo:font-variant="normal" fo:text-transform="none" fo:color="#6060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54" style:family="text">
      <style:text-properties fo:font-variant="normal" fo:text-transform="none" fo:color="#6060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255" style:family="text">
      <style:text-properties fo:font-variant="normal" fo:text-transform="none" fo:color="#6060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256" style:family="text">
      <style:text-properties fo:font-variant="normal" fo:text-transform="none" fo:color="#606000" style:text-line-through-style="none" style:text-line-through-type="none" style:text-position="0% 100%" style:font-name="Courier New" fo:font-size="5pt" fo:font-style="normal" style:text-underline-style="none" fo:font-weight="normal" style:font-name-asian="Courier New1" style:font-size-asian="5pt" style:font-style-asian="normal" style:font-weight-asian="normal" style:font-name-complex="Courier New1" style:font-size-complex="5pt" style:font-style-complex="normal" style:font-weight-complex="normal"/>
    </style:style>
    <style:style style:name="T257" style:family="text">
      <style:text-properties fo:font-variant="normal" fo:text-transform="none" fo:color="#6464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258" style:family="text">
      <style:text-properties fo:font-variant="normal" fo:text-transform="none" fo:color="#6464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259" style:family="text">
      <style:text-properties fo:font-variant="normal" fo:text-transform="none" fo:color="#6464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60" style:family="text">
      <style:text-properties fo:font-variant="normal" fo:text-transform="none" fo:color="#6464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61" style:family="text">
      <style:text-properties fo:font-variant="normal" fo:text-transform="none" fo:color="#6464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62" style:family="text">
      <style:text-properties fo:font-variant="normal" fo:text-transform="none" fo:color="#5656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63" style:family="text">
      <style:text-properties fo:font-variant="normal" fo:text-transform="none" fo:color="#5656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64" style:family="text">
      <style:text-properties fo:font-variant="normal" fo:text-transform="none" fo:color="#5656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65" style:family="text">
      <style:text-properties fo:font-variant="normal" fo:text-transform="none" fo:color="#5656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266" style:family="text">
      <style:text-properties fo:font-variant="normal" fo:text-transform="none" fo:color="#5656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267" style:family="text">
      <style:text-properties fo:font-variant="normal" fo:text-transform="none" fo:color="#5656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268" style:family="text">
      <style:text-properties fo:font-variant="normal" fo:text-transform="none" fo:color="#565600" style:text-line-through-style="none" style:text-line-through-type="none" style:text-position="0% 100%" style:font-name="Courier New" fo:font-size="4pt" fo:font-style="normal" style:text-underline-style="none" fo:font-weight="normal" style:font-name-asian="Courier New1" style:font-size-asian="4pt" style:font-style-asian="normal" style:font-weight-asian="normal" style:font-name-complex="Courier New1" style:font-size-complex="4pt" style:font-style-complex="normal" style:font-weight-complex="normal"/>
    </style:style>
    <style:style style:name="T269" style:family="text">
      <style:text-properties fo:font-variant="normal" fo:text-transform="none" fo:color="#6e6e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70" style:family="text">
      <style:text-properties fo:font-variant="normal" fo:text-transform="none" fo:color="#6e6e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271" style:family="text">
      <style:text-properties fo:font-variant="normal" fo:text-transform="none" fo:color="#6e6e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72" style:family="text">
      <style:text-properties fo:font-variant="normal" fo:text-transform="none" fo:color="#6e6e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73" style:family="text">
      <style:text-properties fo:font-variant="normal" fo:text-transform="none" fo:color="#6e6e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274" style:family="text">
      <style:text-properties fo:font-variant="normal" fo:text-transform="none" fo:color="#4c4c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275" style:family="text">
      <style:text-properties fo:font-variant="normal" fo:text-transform="none" fo:color="#4c4c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76" style:family="text">
      <style:text-properties fo:font-variant="normal" fo:text-transform="none" fo:color="#4c4c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77" style:family="text">
      <style:text-properties fo:font-variant="normal" fo:text-transform="none" fo:color="#4c4c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78" style:family="text">
      <style:text-properties fo:font-variant="normal" fo:text-transform="none" fo:color="#4c4c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279" style:family="text">
      <style:text-properties fo:font-variant="normal" fo:text-transform="none" fo:color="#4c4c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280" style:family="text">
      <style:text-properties fo:font-variant="normal" fo:text-transform="none" fo:color="#dddd00" style:text-line-through-style="none" style:text-line-through-type="none" style:text-position="0% 100%" style:font-name="Times New Roman" fo:font-size="3pt" fo:font-style="normal" style:text-underline-style="none" fo:font-weight="normal" style:font-name-asian="Times New Roman1" style:font-size-asian="3pt" style:font-style-asian="normal" style:font-weight-asian="normal" style:font-name-complex="Times New Roman1" style:font-size-complex="3pt" style:font-style-complex="normal" style:font-weight-complex="normal"/>
    </style:style>
    <style:style style:name="T281" style:family="text">
      <style:text-properties fo:font-variant="normal" fo:text-transform="none" fo:color="#4646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82" style:family="text">
      <style:text-properties fo:font-variant="normal" fo:text-transform="none" fo:color="#4646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83" style:family="text">
      <style:text-properties fo:font-variant="normal" fo:text-transform="none" fo:color="#4646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284" style:family="text">
      <style:text-properties fo:font-variant="normal" fo:text-transform="none" fo:color="#4646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285" style:family="text">
      <style:text-properties fo:font-variant="normal" fo:text-transform="none" fo:color="#4646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286" style:family="text">
      <style:text-properties fo:font-variant="normal" fo:text-transform="none" fo:color="#4646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287" style:family="text">
      <style:text-properties fo:font-variant="normal" fo:text-transform="none" fo:color="#4646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288" style:family="text">
      <style:text-properties fo:font-variant="normal" fo:text-transform="none" fo:color="#4646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289" style:family="text">
      <style:text-properties fo:font-variant="normal" fo:text-transform="none" fo:color="#5959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290" style:family="text">
      <style:text-properties fo:font-variant="normal" fo:text-transform="none" fo:color="#5959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291" style:family="text">
      <style:text-properties fo:font-variant="normal" fo:text-transform="none" fo:color="#5959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92" style:family="text">
      <style:text-properties fo:font-variant="normal" fo:text-transform="none" fo:color="#5959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293" style:family="text">
      <style:text-properties fo:font-variant="normal" fo:text-transform="none" fo:color="#5959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94" style:family="text">
      <style:text-properties fo:font-variant="normal" fo:text-transform="none" fo:color="#5959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295" style:family="text">
      <style:text-properties fo:font-variant="normal" fo:text-transform="none" fo:color="#3f3f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296" style:family="text">
      <style:text-properties fo:font-variant="normal" fo:text-transform="none" fo:color="#3f3f00" style:text-line-through-style="none" style:text-line-through-type="none" style:text-position="0% 100%" style:font-name="Courier New" fo:font-size="5pt" fo:font-style="normal" style:text-underline-style="none" fo:font-weight="bold" style:font-name-asian="Courier New1" style:font-size-asian="5pt" style:font-style-asian="normal" style:font-weight-asian="bold" style:font-name-complex="Courier New1" style:font-size-complex="5pt" style:font-style-complex="normal" style:font-weight-complex="bold"/>
    </style:style>
    <style:style style:name="T297" style:family="text">
      <style:text-properties fo:font-variant="normal" fo:text-transform="none" fo:color="#3f3f00" style:text-line-through-style="none" style:text-line-through-type="none" style:text-position="0% 100%" style:font-name="Courier New" fo:font-size="4pt" fo:font-style="normal" style:text-underline-style="none" fo:font-weight="bold" style:font-name-asian="Courier New1" style:font-size-asian="4pt" style:font-style-asian="normal" style:font-weight-asian="bold" style:font-name-complex="Courier New1" style:font-size-complex="4pt" style:font-style-complex="normal" style:font-weight-complex="bold"/>
    </style:style>
    <style:style style:name="T298" style:family="text">
      <style:text-properties fo:font-variant="normal" fo:text-transform="none" fo:color="#3f3f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299" style:family="text">
      <style:text-properties fo:font-variant="normal" fo:text-transform="none" fo:color="#3f3f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300" style:family="text">
      <style:text-properties fo:font-variant="normal" fo:text-transform="none" fo:color="#3f3f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301" style:family="text">
      <style:text-properties fo:font-variant="normal" fo:text-transform="none" fo:color="#5050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302" style:family="text">
      <style:text-properties fo:font-variant="normal" fo:text-transform="none" fo:color="#5050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303" style:family="text">
      <style:text-properties fo:font-variant="normal" fo:text-transform="none" fo:color="#505000" style:text-line-through-style="none" style:text-line-through-type="none" style:text-position="0% 100%" style:font-name="Times New Roman" fo:font-size="11pt" fo:font-style="normal" style:text-underline-style="none" fo:font-weight="bold" style:font-name-asian="Times New Roman1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T304" style:family="text">
      <style:text-properties fo:font-variant="normal" fo:text-transform="none" fo:color="#5050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305" style:family="text">
      <style:text-properties fo:font-variant="normal" fo:text-transform="none" fo:color="#5050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06" style:family="text">
      <style:text-properties fo:font-variant="normal" fo:text-transform="none" fo:color="#5050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07" style:family="text">
      <style:text-properties fo:font-variant="normal" fo:text-transform="none" fo:color="#5050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308" style:family="text">
      <style:text-properties fo:font-variant="normal" fo:text-transform="none" fo:color="#3737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09" style:family="text">
      <style:text-properties fo:font-variant="normal" fo:text-transform="none" fo:color="#373700" style:text-line-through-style="none" style:text-line-through-type="none" style:text-position="0% 100%" style:font-name="Arial" fo:font-size="4pt" fo:font-style="normal" style:text-underline-style="none" fo:font-weight="bold" style:font-name-asian="Arial1" style:font-size-asian="4pt" style:font-style-asian="normal" style:font-weight-asian="bold" style:font-name-complex="Arial1" style:font-size-complex="4pt" style:font-style-complex="normal" style:font-weight-complex="bold"/>
    </style:style>
    <style:style style:name="T310" style:family="text">
      <style:text-properties fo:font-variant="normal" fo:text-transform="none" fo:color="#3737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311" style:family="text">
      <style:text-properties fo:font-variant="normal" fo:text-transform="none" fo:color="#ffff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312" style:family="text">
      <style:text-properties fo:font-variant="normal" fo:text-transform="none" fo:color="#ffff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13" style:family="text">
      <style:text-properties fo:font-variant="normal" fo:text-transform="none" fo:color="#ffff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314" style:family="text">
      <style:text-properties fo:font-variant="normal" fo:text-transform="none" fo:color="#ffff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315" style:family="text">
      <style:text-properties fo:font-variant="normal" fo:text-transform="none" fo:color="#ffff00" style:text-line-through-style="none" style:text-line-through-type="none" style:text-position="0% 100%" style:font-name="Times New Roman" fo:font-size="7pt" fo:font-style="normal" style:text-underline-style="none" fo:font-weight="bold" style:font-name-asian="Times New Roman1" style:font-size-asian="7pt" style:font-style-asian="normal" style:font-weight-asian="bold" style:font-name-complex="Times New Roman1" style:font-size-complex="7pt" style:font-style-complex="normal" style:font-weight-complex="bold"/>
    </style:style>
    <style:style style:name="T316" style:family="text">
      <style:text-properties fo:font-variant="normal" fo:text-transform="none" fo:color="#ffff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317" style:family="text">
      <style:text-properties fo:font-variant="normal" fo:text-transform="none" fo:color="#fefe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318" style:family="text">
      <style:text-properties fo:font-variant="normal" fo:text-transform="none" fo:color="#fefe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19" style:family="text">
      <style:text-properties fo:font-variant="normal" fo:text-transform="none" fo:color="#fefe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320" style:family="text">
      <style:text-properties fo:font-variant="normal" fo:text-transform="none" fo:color="#fefe00" style:text-line-through-style="none" style:text-line-through-type="none" style:text-position="0% 100%" style:font-name="Times New Roman" fo:font-size="24pt" fo:font-style="normal" style:text-underline-style="none" fo:font-weight="normal" style:font-name-asian="Times New Roman1" style:font-size-asian="24pt" style:font-style-asian="normal" style:font-weight-asian="normal" style:font-name-complex="Times New Roman1" style:font-size-complex="24pt" style:font-style-complex="normal" style:font-weight-complex="normal"/>
    </style:style>
    <style:style style:name="T321" style:family="text">
      <style:text-properties fo:font-variant="normal" fo:text-transform="none" fo:color="#fefe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322" style:family="text">
      <style:text-properties fo:font-variant="normal" fo:text-transform="none" fo:color="#6262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323" style:family="text">
      <style:text-properties fo:font-variant="normal" fo:text-transform="none" fo:color="#6262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24" style:family="text">
      <style:text-properties fo:font-variant="normal" fo:text-transform="none" fo:color="#6262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325" style:family="text">
      <style:text-properties fo:font-variant="normal" fo:text-transform="none" fo:color="#4040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26" style:family="text">
      <style:text-properties fo:font-variant="normal" fo:text-transform="none" fo:color="#4040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327" style:family="text">
      <style:text-properties fo:font-variant="normal" fo:text-transform="none" fo:color="#4040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28" style:family="text">
      <style:text-properties fo:font-variant="normal" fo:text-transform="none" fo:color="#404000" style:text-line-through-style="none" style:text-line-through-type="none" style:text-position="0% 100%" style:font-name="Arial" fo:font-size="11pt" fo:font-style="normal" style:text-underline-style="none" fo:font-weight="bold" style:font-name-asian="Arial1" style:font-size-asian="11pt" style:font-style-asian="normal" style:font-weight-asian="bold" style:font-name-complex="Arial1" style:font-size-complex="11pt" style:font-style-complex="normal" style:font-weight-complex="bold"/>
    </style:style>
    <style:style style:name="T329" style:family="text">
      <style:text-properties fo:font-variant="normal" fo:text-transform="none" fo:color="#4040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330" style:family="text">
      <style:text-properties fo:font-variant="normal" fo:text-transform="none" fo:color="#404000" style:text-line-through-style="none" style:text-line-through-type="none" style:text-position="0% 100%" style:font-name="Courier New" fo:font-size="4pt" fo:font-style="normal" style:text-underline-style="none" fo:font-weight="normal" style:font-name-asian="Courier New1" style:font-size-asian="4pt" style:font-style-asian="normal" style:font-weight-asian="normal" style:font-name-complex="Courier New1" style:font-size-complex="4pt" style:font-style-complex="normal" style:font-weight-complex="normal"/>
    </style:style>
    <style:style style:name="T331" style:family="text">
      <style:text-properties fo:font-variant="normal" fo:text-transform="none" fo:color="#252500" style:text-line-through-style="none" style:text-line-through-type="none" style:text-position="0% 100%" style:font-name="Courier New" fo:font-size="4pt" fo:font-style="normal" style:text-underline-style="none" fo:font-weight="bold" style:font-name-asian="Courier New1" style:font-size-asian="4pt" style:font-style-asian="normal" style:font-weight-asian="bold" style:font-name-complex="Courier New1" style:font-size-complex="4pt" style:font-style-complex="normal" style:font-weight-complex="bold"/>
    </style:style>
    <style:style style:name="T332" style:family="text">
      <style:text-properties fo:font-variant="normal" fo:text-transform="none" fo:color="#252500" style:text-line-through-style="none" style:text-line-through-type="none" style:text-position="0% 100%" style:font-name="Times New Roman" fo:font-size="8pt" fo:font-style="normal" style:text-underline-style="none" fo:font-weight="bold" style:font-name-asian="Times New Roman1" style:font-size-asian="8pt" style:font-style-asian="normal" style:font-weight-asian="bold" style:font-name-complex="Times New Roman1" style:font-size-complex="8pt" style:font-style-complex="normal" style:font-weight-complex="bold"/>
    </style:style>
    <style:style style:name="T333" style:family="text">
      <style:text-properties fo:font-variant="normal" fo:text-transform="none" fo:color="#6767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34" style:family="text">
      <style:text-properties fo:font-variant="normal" fo:text-transform="none" fo:color="#6767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335" style:family="text">
      <style:text-properties fo:font-variant="normal" fo:text-transform="none" fo:color="#6666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36" style:family="text">
      <style:text-properties fo:font-variant="normal" fo:text-transform="none" fo:color="#6666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37" style:family="text">
      <style:text-properties fo:font-variant="normal" fo:text-transform="none" fo:color="#6666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338" style:family="text">
      <style:text-properties fo:font-variant="normal" fo:text-transform="none" fo:color="#3c3c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39" style:family="text">
      <style:text-properties fo:font-variant="normal" fo:text-transform="none" fo:color="#3c3c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340" style:family="text">
      <style:text-properties fo:font-variant="normal" fo:text-transform="none" fo:color="#3c3c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341" style:family="text">
      <style:text-properties fo:font-variant="normal" fo:text-transform="none" fo:color="#3c3c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342" style:family="text">
      <style:text-properties fo:font-variant="normal" fo:text-transform="none" fo:color="#3c3c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343" style:family="text">
      <style:text-properties fo:font-variant="normal" fo:text-transform="none" fo:color="#3c3c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344" style:family="text">
      <style:text-properties fo:font-variant="normal" fo:text-transform="none" fo:color="#4e4e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45" style:family="text">
      <style:text-properties fo:font-variant="normal" fo:text-transform="none" fo:color="#4e4e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346" style:family="text">
      <style:text-properties fo:font-variant="normal" fo:text-transform="none" fo:color="#4e4e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47" style:family="text">
      <style:text-properties fo:font-variant="normal" fo:text-transform="none" fo:color="#4e4e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348" style:family="text">
      <style:text-properties fo:font-variant="normal" fo:text-transform="none" fo:color="#4e4e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349" style:family="text">
      <style:text-properties fo:font-variant="normal" fo:text-transform="none" fo:color="#4e4e00" style:text-line-through-style="none" style:text-line-through-type="none" style:text-position="0% 100%" style:font-name="Times New Roman" fo:font-size="3pt" fo:font-style="normal" style:text-underline-style="none" fo:font-weight="normal" style:font-name-asian="Times New Roman1" style:font-size-asian="3pt" style:font-style-asian="normal" style:font-weight-asian="normal" style:font-name-complex="Times New Roman1" style:font-size-complex="3pt" style:font-style-complex="normal" style:font-weight-complex="normal"/>
    </style:style>
    <style:style style:name="T350" style:family="text">
      <style:text-properties fo:font-variant="normal" fo:text-transform="none" fo:color="#4e4e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351" style:family="text">
      <style:text-properties fo:font-variant="normal" fo:text-transform="none" fo:color="#5353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52" style:family="text">
      <style:text-properties fo:font-variant="normal" fo:text-transform="none" fo:color="#5353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353" style:family="text">
      <style:text-properties fo:font-variant="normal" fo:text-transform="none" fo:color="#5353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54" style:family="text">
      <style:text-properties fo:font-variant="normal" fo:text-transform="none" fo:color="#5353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355" style:family="text">
      <style:text-properties fo:font-variant="normal" fo:text-transform="none" fo:color="#5353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356" style:family="text">
      <style:text-properties fo:font-variant="normal" fo:text-transform="none" fo:color="#5353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357" style:family="text">
      <style:text-properties fo:font-variant="normal" fo:text-transform="none" fo:color="#5b5b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358" style:family="text">
      <style:text-properties fo:font-variant="normal" fo:text-transform="none" fo:color="#5b5b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359" style:family="text">
      <style:text-properties fo:font-variant="normal" fo:text-transform="none" fo:color="#5b5b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360" style:family="text">
      <style:text-properties fo:font-variant="normal" fo:text-transform="none" fo:color="#5b5b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361" style:family="text">
      <style:text-properties fo:font-variant="normal" fo:text-transform="none" fo:color="#5b5b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62" style:family="text">
      <style:text-properties fo:font-variant="normal" fo:text-transform="none" fo:color="#5b5b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363" style:family="text">
      <style:text-properties fo:font-variant="normal" fo:text-transform="none" fo:color="#5b5b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64" style:family="text">
      <style:text-properties fo:font-variant="normal" fo:text-transform="none" fo:color="#fdfd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65" style:family="text">
      <style:text-properties fo:font-variant="normal" fo:text-transform="none" fo:color="#fdfd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366" style:family="text">
      <style:text-properties fo:font-variant="normal" fo:text-transform="none" fo:color="#fdfd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367" style:family="text">
      <style:text-properties fo:font-variant="normal" fo:text-transform="none" fo:color="#f8f8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68" style:family="text">
      <style:text-properties fo:font-variant="normal" fo:text-transform="none" fo:color="#f2f2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369" style:family="text">
      <style:text-properties fo:font-variant="normal" fo:text-transform="none" fo:color="#383800" style:text-line-through-style="none" style:text-line-through-type="none" style:text-position="0% 100%" style:font-name="Arial" fo:font-size="4pt" fo:font-style="normal" style:text-underline-style="none" fo:font-weight="normal" style:font-name-asian="Arial1" style:font-size-asian="4pt" style:font-style-asian="normal" style:font-weight-asian="normal" style:font-name-complex="Arial1" style:font-size-complex="4pt" style:font-style-complex="normal" style:font-weight-complex="normal"/>
    </style:style>
    <style:style style:name="T370" style:family="text">
      <style:text-properties fo:font-variant="normal" fo:text-transform="none" fo:color="#3838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71" style:family="text">
      <style:text-properties fo:font-variant="normal" fo:text-transform="none" fo:color="#3838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72" style:family="text">
      <style:text-properties fo:font-variant="normal" fo:text-transform="none" fo:color="#3838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373" style:family="text">
      <style:text-properties fo:font-variant="normal" fo:text-transform="none" fo:color="#3838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374" style:family="text">
      <style:text-properties fo:font-variant="normal" fo:text-transform="none" fo:color="#4949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75" style:family="text">
      <style:text-properties fo:font-variant="normal" fo:text-transform="none" fo:color="#4949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76" style:family="text">
      <style:text-properties fo:font-variant="normal" fo:text-transform="none" fo:color="#4949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377" style:family="text">
      <style:text-properties fo:font-variant="normal" fo:text-transform="none" fo:color="#4949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378" style:family="text">
      <style:text-properties fo:font-variant="normal" fo:text-transform="none" fo:color="#c0c0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379" style:family="text">
      <style:text-properties fo:font-variant="normal" fo:text-transform="none" fo:color="#c0c000" style:text-line-through-style="none" style:text-line-through-type="none" style:text-position="0% 100%" style:font-name="Times New Roman" fo:font-size="7pt" fo:font-style="normal" style:text-underline-style="none" fo:font-weight="bold" style:font-name-asian="Times New Roman1" style:font-size-asian="7pt" style:font-style-asian="normal" style:font-weight-asian="bold" style:font-name-complex="Times New Roman1" style:font-size-complex="7pt" style:font-style-complex="normal" style:font-weight-complex="bold"/>
    </style:style>
    <style:style style:name="T380" style:family="text">
      <style:text-properties fo:font-variant="normal" fo:text-transform="none" fo:color="#0000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81" style:family="text">
      <style:text-properties fo:font-variant="normal" fo:text-transform="none" fo:color="#000000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382" style:family="text">
      <style:text-properties fo:font-variant="normal" fo:text-transform="none" fo:color="#6969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383" style:family="text">
      <style:text-properties fo:font-variant="normal" fo:text-transform="none" fo:color="#6969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384" style:family="text">
      <style:text-properties fo:font-variant="normal" fo:text-transform="none" fo:color="#6969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385" style:family="text">
      <style:text-properties fo:font-variant="normal" fo:text-transform="none" fo:color="#6969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386" style:family="text">
      <style:text-properties fo:font-variant="normal" fo:text-transform="none" fo:color="#6969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87" style:family="text">
      <style:text-properties fo:font-variant="normal" fo:text-transform="none" fo:color="#6b6b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388" style:family="text">
      <style:text-properties fo:font-variant="normal" fo:text-transform="none" fo:color="#6b6b00" style:text-line-through-style="none" style:text-line-through-type="none" style:text-position="0% 100%" style:font-name="Times New Roman" fo:font-size="4pt" fo:font-style="normal" style:text-underline-style="none" fo:font-weight="normal" style:font-name-asian="Times New Roman1" style:font-size-asian="4pt" style:font-style-asian="normal" style:font-weight-asian="normal" style:font-name-complex="Times New Roman1" style:font-size-complex="4pt" style:font-style-complex="normal" style:font-weight-complex="normal"/>
    </style:style>
    <style:style style:name="T389" style:family="text">
      <style:text-properties fo:font-variant="normal" fo:text-transform="none" fo:color="#6b6b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390" style:family="text">
      <style:text-properties fo:font-variant="normal" fo:text-transform="none" fo:color="#6b6b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91" style:family="text">
      <style:text-properties fo:font-variant="normal" fo:text-transform="none" fo:color="#8282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92" style:family="text">
      <style:text-properties fo:font-variant="normal" fo:text-transform="none" fo:color="#7474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93" style:family="text">
      <style:text-properties fo:font-variant="normal" fo:text-transform="none" fo:color="#424200" style:text-line-through-style="none" style:text-line-through-type="none" style:text-position="0% 100%" style:font-name="Courier New" fo:font-size="4pt" fo:font-style="normal" style:text-underline-style="none" fo:font-weight="normal" style:font-name-asian="Courier New1" style:font-size-asian="4pt" style:font-style-asian="normal" style:font-weight-asian="normal" style:font-name-complex="Courier New1" style:font-size-complex="4pt" style:font-style-complex="normal" style:font-weight-complex="normal"/>
    </style:style>
    <style:style style:name="T394" style:family="text">
      <style:text-properties fo:font-variant="normal" fo:text-transform="none" fo:color="#424200" style:text-line-through-style="none" style:text-line-through-type="none" style:text-position="0% 100%" style:font-name="Arial" fo:font-size="4pt" fo:font-style="normal" style:text-underline-style="none" fo:font-weight="normal" style:font-name-asian="Arial1" style:font-size-asian="4pt" style:font-style-asian="normal" style:font-weight-asian="normal" style:font-name-complex="Arial1" style:font-size-complex="4pt" style:font-style-complex="normal" style:font-weight-complex="normal"/>
    </style:style>
    <style:style style:name="T395" style:family="text">
      <style:text-properties fo:font-variant="normal" fo:text-transform="none" fo:color="#4242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396" style:family="text">
      <style:text-properties fo:font-variant="normal" fo:text-transform="none" fo:color="#4242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397" style:family="text">
      <style:text-properties fo:font-variant="normal" fo:text-transform="none" fo:color="#4242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398" style:family="text">
      <style:text-properties fo:font-variant="normal" fo:text-transform="none" fo:color="#4242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399" style:family="text">
      <style:text-properties fo:font-variant="normal" fo:text-transform="none" fo:color="#7070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400" style:family="text">
      <style:text-properties fo:font-variant="normal" fo:text-transform="none" fo:color="#2828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401" style:family="text">
      <style:text-properties fo:font-variant="normal" fo:text-transform="none" fo:color="#282800" style:text-line-through-style="none" style:text-line-through-type="none" style:text-position="0% 100%" style:font-name="Courier New" fo:font-size="4pt" fo:font-style="normal" style:text-underline-style="none" fo:font-weight="normal" style:font-name-asian="Courier New1" style:font-size-asian="4pt" style:font-style-asian="normal" style:font-weight-asian="normal" style:font-name-complex="Courier New1" style:font-size-complex="4pt" style:font-style-complex="normal" style:font-weight-complex="normal"/>
    </style:style>
    <style:style style:name="T402" style:family="text">
      <style:text-properties fo:font-variant="normal" fo:text-transform="none" fo:color="#2828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403" style:family="text">
      <style:text-properties fo:font-variant="normal" fo:text-transform="none" fo:color="#2828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404" style:family="text">
      <style:text-properties fo:font-variant="normal" fo:text-transform="none" fo:color="#7373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405" style:family="text">
      <style:text-properties fo:font-variant="normal" fo:text-transform="none" fo:color="#7e7e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406" style:family="text">
      <style:text-properties fo:font-variant="normal" fo:text-transform="none" fo:color="#7e7e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407" style:family="text">
      <style:text-properties fo:font-variant="normal" fo:text-transform="none" fo:color="#fbfb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408" style:family="text">
      <style:text-properties fo:font-variant="normal" fo:text-transform="none" fo:color="#fbfb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409" style:family="text">
      <style:text-properties fo:font-variant="normal" fo:text-transform="none" fo:color="#fbfb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410" style:family="text">
      <style:text-properties fo:font-variant="normal" fo:text-transform="none" fo:color="#3434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411" style:family="text">
      <style:text-properties fo:font-variant="normal" fo:text-transform="none" fo:color="#3434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412" style:family="text">
      <style:text-properties fo:font-variant="normal" fo:text-transform="none" fo:color="#343400" style:text-line-through-style="none" style:text-line-through-type="none" style:text-position="0% 100%" style:font-name="Courier New" fo:font-size="4pt" fo:font-style="normal" style:text-underline-style="none" fo:font-weight="normal" style:font-name-asian="Courier New1" style:font-size-asian="4pt" style:font-style-asian="normal" style:font-weight-asian="normal" style:font-name-complex="Courier New1" style:font-size-complex="4pt" style:font-style-complex="normal" style:font-weight-complex="normal"/>
    </style:style>
    <style:style style:name="T413" style:family="text">
      <style:text-properties fo:font-variant="normal" fo:text-transform="none" fo:color="#343400" style:text-line-through-style="none" style:text-line-through-type="none" style:text-position="0% 100%" style:font-name="Times New Roman" fo:font-size="4pt" fo:font-style="normal" style:text-underline-style="none" fo:font-weight="normal" style:font-name-asian="Times New Roman1" style:font-size-asian="4pt" style:font-style-asian="normal" style:font-weight-asian="normal" style:font-name-complex="Times New Roman1" style:font-size-complex="4pt" style:font-style-complex="normal" style:font-weight-complex="normal"/>
    </style:style>
    <style:style style:name="T414" style:family="text">
      <style:text-properties fo:font-variant="normal" fo:text-transform="none" fo:color="#3a3a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415" style:family="text">
      <style:text-properties fo:font-variant="normal" fo:text-transform="none" fo:color="#3a3a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416" style:family="text">
      <style:text-properties fo:font-variant="normal" fo:text-transform="none" fo:color="#3a3a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417" style:family="text">
      <style:text-properties fo:font-variant="normal" fo:text-transform="none" fo:color="#3a3a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418" style:family="text">
      <style:text-properties fo:font-variant="normal" fo:text-transform="none" fo:color="#3a3a00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T419" style:family="text">
      <style:text-properties fo:font-variant="normal" fo:text-transform="none" fo:color="#3a3a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420" style:family="text">
      <style:text-properties fo:font-variant="normal" fo:text-transform="none" fo:color="#2d2d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421" style:family="text">
      <style:text-properties fo:font-variant="normal" fo:text-transform="none" fo:color="#2d2d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422" style:family="text">
      <style:text-properties fo:font-variant="normal" fo:text-transform="none" fo:color="#2d2d00" style:text-line-through-style="none" style:text-line-through-type="none" style:text-position="0% 100%" style:font-name="Arial" fo:font-size="4pt" fo:font-style="normal" style:text-underline-style="none" fo:font-weight="bold" style:font-name-asian="Arial1" style:font-size-asian="4pt" style:font-style-asian="normal" style:font-weight-asian="bold" style:font-name-complex="Arial1" style:font-size-complex="4pt" style:font-style-complex="normal" style:font-weight-complex="bold"/>
    </style:style>
    <style:style style:name="T423" style:family="text">
      <style:text-properties fo:font-variant="normal" fo:text-transform="none" fo:color="#5f5f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424" style:family="text">
      <style:text-properties fo:font-variant="normal" fo:text-transform="none" fo:color="#5f5f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425" style:family="text">
      <style:text-properties fo:font-variant="normal" fo:text-transform="none" fo:color="#5f5f00" style:text-line-through-style="none" style:text-line-through-type="none" style:text-position="0% 100%" style:font-name="Times New Roman" fo:font-size="6pt" fo:font-style="italic" style:text-underline-style="none" fo:font-weight="bold" style:font-name-asian="Times New Roman1" style:font-size-asian="6pt" style:font-style-asian="italic" style:font-weight-asian="bold" style:font-name-complex="Times New Roman1" style:font-size-complex="6pt" style:font-style-complex="italic" style:font-weight-complex="bold"/>
    </style:style>
    <style:style style:name="T426" style:family="text">
      <style:text-properties fo:font-variant="normal" fo:text-transform="none" fo:color="#3b3b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427" style:family="text">
      <style:text-properties fo:font-variant="normal" fo:text-transform="none" fo:color="#3b3b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428" style:family="text">
      <style:text-properties fo:font-variant="normal" fo:text-transform="none" fo:color="#3b3b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429" style:family="text">
      <style:text-properties fo:font-variant="normal" fo:text-transform="none" fo:color="#3b3b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430" style:family="text">
      <style:text-properties fo:font-variant="normal" fo:text-transform="none" fo:color="#8080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431" style:family="text">
      <style:text-properties fo:font-variant="normal" fo:text-transform="none" fo:color="#3131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432" style:family="text">
      <style:text-properties fo:font-variant="normal" fo:text-transform="none" fo:color="#3131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433" style:family="text">
      <style:text-properties fo:font-variant="normal" fo:text-transform="none" fo:color="#3131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434" style:family="text">
      <style:text-properties fo:font-variant="normal" fo:text-transform="none" fo:color="#313100" style:text-line-through-style="none" style:text-line-through-type="none" style:text-position="0% 100%" style:font-name="Courier New" fo:font-size="4pt" fo:font-style="normal" style:text-underline-style="none" fo:font-weight="normal" style:font-name-asian="Courier New1" style:font-size-asian="4pt" style:font-style-asian="normal" style:font-weight-asian="normal" style:font-name-complex="Courier New1" style:font-size-complex="4pt" style:font-style-complex="normal" style:font-weight-complex="normal"/>
    </style:style>
    <style:style style:name="T435" style:family="text">
      <style:text-properties fo:font-variant="normal" fo:text-transform="none" fo:color="#313100" style:text-line-through-style="none" style:text-line-through-type="none" style:text-position="0% 100%" style:font-name="Times New Roman" fo:font-size="4pt" fo:font-style="normal" style:text-underline-style="none" fo:font-weight="normal" style:font-name-asian="Times New Roman1" style:font-size-asian="4pt" style:font-style-asian="normal" style:font-weight-asian="normal" style:font-name-complex="Times New Roman1" style:font-size-complex="4pt" style:font-style-complex="normal" style:font-weight-complex="normal"/>
    </style:style>
    <style:style style:name="T436" style:family="text">
      <style:text-properties fo:font-variant="normal" fo:text-transform="none" fo:color="#3131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437" style:family="text">
      <style:text-properties fo:font-variant="normal" fo:text-transform="none" fo:color="#5c5c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438" style:family="text">
      <style:text-properties fo:font-variant="normal" fo:text-transform="none" fo:color="#5c5c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439" style:family="text">
      <style:text-properties fo:font-variant="normal" fo:text-transform="none" fo:color="#5c5c00" style:text-line-through-style="none" style:text-line-through-type="none" style:text-position="0% 100%" style:font-name="Times New Roman" fo:font-size="4pt" fo:font-style="normal" style:text-underline-style="none" fo:font-weight="bold" style:font-name-asian="Times New Roman1" style:font-size-asian="4pt" style:font-style-asian="normal" style:font-weight-asian="bold" style:font-name-complex="Times New Roman1" style:font-size-complex="4pt" style:font-style-complex="normal" style:font-weight-complex="bold"/>
    </style:style>
    <style:style style:name="T440" style:family="text">
      <style:text-properties fo:font-variant="normal" fo:text-transform="none" fo:color="#5c5c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441" style:family="text">
      <style:text-properties fo:font-variant="normal" fo:text-transform="none" fo:color="#5c5c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442" style:family="text">
      <style:text-properties fo:font-variant="normal" fo:text-transform="none" fo:color="#5c5c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443" style:family="text">
      <style:text-properties fo:font-variant="normal" fo:text-transform="none" fo:color="#5e5e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444" style:family="text">
      <style:text-properties fo:font-variant="normal" fo:text-transform="none" fo:color="#5e5e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445" style:family="text">
      <style:text-properties fo:font-variant="normal" fo:text-transform="none" fo:color="#5e5e00" style:text-line-through-style="none" style:text-line-through-type="none" style:text-position="0% 100%" style:font-name="Courier New" fo:font-size="4pt" fo:font-style="normal" style:text-underline-style="none" fo:font-weight="normal" style:font-name-asian="Courier New1" style:font-size-asian="4pt" style:font-style-asian="normal" style:font-weight-asian="normal" style:font-name-complex="Courier New1" style:font-size-complex="4pt" style:font-style-complex="normal" style:font-weight-complex="normal"/>
    </style:style>
    <style:style style:name="T446" style:family="text">
      <style:text-properties fo:font-variant="normal" fo:text-transform="none" fo:color="#5e5e00" style:text-line-through-style="none" style:text-line-through-type="none" style:text-position="0% 100%" style:font-name="Times New Roman" fo:font-size="7pt" fo:font-style="normal" style:text-underline-style="none" fo:font-weight="bold" style:font-name-asian="Times New Roman1" style:font-size-asian="7pt" style:font-style-asian="normal" style:font-weight-asian="bold" style:font-name-complex="Times New Roman1" style:font-size-complex="7pt" style:font-style-complex="normal" style:font-weight-complex="bold"/>
    </style:style>
    <style:style style:name="T447" style:family="text">
      <style:text-properties fo:font-variant="normal" fo:text-transform="none" fo:color="#7d7d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448" style:family="text">
      <style:text-properties fo:font-variant="normal" fo:text-transform="none" fo:color="#7d7d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449" style:family="text">
      <style:text-properties fo:font-variant="normal" fo:text-transform="none" fo:color="#7d7d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450" style:family="text">
      <style:text-properties fo:font-variant="normal" fo:text-transform="none" fo:color="#7d7d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451" style:family="text">
      <style:text-properties fo:font-variant="normal" fo:text-transform="none" fo:color="#6f6f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452" style:family="text">
      <style:text-properties fo:font-variant="normal" fo:text-transform="none" fo:color="#3d3d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453" style:family="text">
      <style:text-properties fo:font-variant="normal" fo:text-transform="none" fo:color="#3d3d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454" style:family="text">
      <style:text-properties fo:font-variant="normal" fo:text-transform="none" fo:color="#3d3d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455" style:family="text">
      <style:text-properties fo:font-variant="normal" fo:text-transform="none" fo:color="#3d3d00" style:text-line-through-style="none" style:text-line-through-type="none" style:text-position="0% 100%" style:font-name="Arial" fo:font-size="4pt" fo:font-style="normal" style:text-underline-style="none" fo:font-weight="bold" style:font-name-asian="Arial1" style:font-size-asian="4pt" style:font-style-asian="normal" style:font-weight-asian="bold" style:font-name-complex="Arial1" style:font-size-complex="4pt" style:font-style-complex="normal" style:font-weight-complex="bold"/>
    </style:style>
    <style:style style:name="T456" style:family="text">
      <style:text-properties fo:font-variant="normal" fo:text-transform="none" fo:color="#3d3d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457" style:family="text">
      <style:text-properties fo:font-variant="normal" fo:text-transform="none" fo:color="#1919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458" style:family="text">
      <style:text-properties fo:font-variant="normal" fo:text-transform="none" fo:color="#1919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459" style:family="text">
      <style:text-properties fo:font-variant="normal" fo:text-transform="none" fo:color="#1919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460" style:family="text">
      <style:text-properties fo:font-variant="normal" fo:text-transform="none" fo:color="#8f8f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461" style:family="text">
      <style:text-properties fo:font-variant="normal" fo:text-transform="none" fo:color="#5757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462" style:family="text">
      <style:text-properties fo:font-variant="normal" fo:text-transform="none" fo:color="#5757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463" style:family="text">
      <style:text-properties fo:font-variant="normal" fo:text-transform="none" fo:color="#5757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464" style:family="text">
      <style:text-properties fo:font-variant="normal" fo:text-transform="none" fo:color="#5757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465" style:family="text">
      <style:text-properties fo:font-variant="normal" fo:text-transform="none" fo:color="#9797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466" style:family="text">
      <style:text-properties fo:font-variant="normal" fo:text-transform="none" fo:color="#7a7a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467" style:family="text">
      <style:text-properties fo:font-variant="normal" fo:text-transform="none" fo:color="#7a7a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468" style:family="text">
      <style:text-properties fo:font-variant="normal" fo:text-transform="none" fo:color="#2727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469" style:family="text">
      <style:text-properties fo:font-variant="normal" fo:text-transform="none" fo:color="#2727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470" style:family="text">
      <style:text-properties fo:font-variant="normal" fo:text-transform="none" fo:color="#2727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471" style:family="text">
      <style:text-properties fo:font-variant="normal" fo:text-transform="none" fo:color="#2727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472" style:family="text">
      <style:text-properties fo:font-variant="normal" fo:text-transform="none" fo:color="#272700" style:text-line-through-style="none" style:text-line-through-type="none" style:text-position="0% 100%" style:font-name="Courier New" fo:font-size="4pt" fo:font-style="normal" style:text-underline-style="none" fo:font-weight="bold" style:font-name-asian="Courier New1" style:font-size-asian="4pt" style:font-style-asian="normal" style:font-weight-asian="bold" style:font-name-complex="Courier New1" style:font-size-complex="4pt" style:font-style-complex="normal" style:font-weight-complex="bold"/>
    </style:style>
    <style:style style:name="T473" style:family="text">
      <style:text-properties fo:font-variant="normal" fo:text-transform="none" fo:color="#7171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474" style:family="text">
      <style:text-properties fo:font-variant="normal" fo:text-transform="none" fo:color="#7676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475" style:family="text">
      <style:text-properties fo:font-variant="normal" fo:text-transform="none" fo:color="#e7e7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476" style:family="text">
      <style:text-properties fo:font-variant="normal" fo:text-transform="none" fo:color="#c1c1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477" style:family="text">
      <style:text-properties fo:font-variant="normal" fo:text-transform="none" fo:color="#2626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478" style:family="text">
      <style:text-properties fo:font-variant="normal" fo:text-transform="none" fo:color="#2626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479" style:family="text">
      <style:text-properties fo:font-variant="normal" fo:text-transform="none" fo:color="#b5b5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480" style:family="text">
      <style:text-properties fo:font-variant="normal" fo:text-transform="none" fo:color="#2e2e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481" style:family="text">
      <style:text-properties fo:font-variant="normal" fo:text-transform="none" fo:color="#2e2e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482" style:family="text">
      <style:text-properties fo:font-variant="normal" fo:text-transform="none" fo:color="#2e2e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483" style:family="text">
      <style:text-properties fo:font-variant="normal" fo:text-transform="none" fo:color="#2e2e00" style:text-line-through-style="none" style:text-line-through-type="none" style:text-position="0% 100%" style:font-name="Times New Roman" fo:font-size="5pt" fo:font-style="normal" style:text-underline-style="none" fo:font-weight="normal" style:font-name-asian="Times New Roman1" style:font-size-asian="5pt" style:font-style-asian="normal" style:font-weight-asian="normal" style:font-name-complex="Times New Roman1" style:font-size-complex="5pt" style:font-style-complex="normal" style:font-weight-complex="normal"/>
    </style:style>
    <style:style style:name="T484" style:family="text">
      <style:text-properties fo:font-variant="normal" fo:text-transform="none" fo:color="#2f2f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485" style:family="text">
      <style:text-properties fo:font-variant="normal" fo:text-transform="none" fo:color="#2f2f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486" style:family="text">
      <style:text-properties fo:font-variant="normal" fo:text-transform="none" fo:color="#2f2f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487" style:family="text">
      <style:text-properties fo:font-variant="normal" fo:text-transform="none" fo:color="#2f2f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488" style:family="text">
      <style:text-properties fo:font-variant="normal" fo:text-transform="none" fo:color="#2f2f00" style:text-line-through-style="none" style:text-line-through-type="none" style:text-position="0% 100%" style:font-name="Arial" fo:font-size="4pt" fo:font-style="normal" style:text-underline-style="none" fo:font-weight="normal" style:font-name-asian="Arial1" style:font-size-asian="4pt" style:font-style-asian="normal" style:font-weight-asian="normal" style:font-name-complex="Arial1" style:font-size-complex="4pt" style:font-style-complex="normal" style:font-weight-complex="normal"/>
    </style:style>
    <style:style style:name="T489" style:family="text">
      <style:text-properties fo:font-variant="normal" fo:text-transform="none" fo:color="#2f2f00" style:text-line-through-style="none" style:text-line-through-type="none" style:text-position="0% 100%" style:font-name="Times New Roman" fo:font-size="11pt" fo:font-style="normal" style:text-underline-style="none" fo:font-weight="bold" style:font-name-asian="Times New Roman1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T490" style:family="text">
      <style:text-properties fo:font-variant="normal" fo:text-transform="none" fo:color="#2222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491" style:family="text">
      <style:text-properties fo:font-variant="normal" fo:text-transform="none" fo:color="#2222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492" style:family="text">
      <style:text-properties fo:font-variant="normal" fo:text-transform="none" fo:color="#222200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T493" style:family="text">
      <style:text-properties fo:font-variant="normal" fo:text-transform="none" fo:color="#2121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494" style:family="text">
      <style:text-properties fo:font-variant="normal" fo:text-transform="none" fo:color="#2a2a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495" style:family="text">
      <style:text-properties fo:font-variant="normal" fo:text-transform="none" fo:color="#2a2a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496" style:family="text">
      <style:text-properties fo:font-variant="normal" fo:text-transform="none" fo:color="#2a2a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497" style:family="text">
      <style:text-properties fo:font-variant="normal" fo:text-transform="none" fo:color="#2020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498" style:family="text">
      <style:text-properties fo:font-variant="normal" fo:text-transform="none" fo:color="#2020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499" style:family="text">
      <style:text-properties fo:font-variant="normal" fo:text-transform="none" fo:color="#1c1c00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T500" style:family="text">
      <style:text-properties fo:font-variant="normal" fo:text-transform="none" fo:color="#c9c900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T501" style:family="text">
      <style:text-properties fo:font-variant="normal" fo:text-transform="none" fo:color="#c9c9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502" style:family="text">
      <style:text-properties fo:font-variant="normal" fo:text-transform="none" fo:color="#b8b800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503" style:family="text">
      <style:text-properties fo:font-variant="normal" fo:text-transform="none" fo:color="#b8b800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T504" style:family="text">
      <style:text-properties fo:font-variant="normal" fo:text-transform="none" fo:color="#adad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505" style:family="text">
      <style:text-properties fo:font-variant="normal" fo:text-transform="none" fo:color="#aeae00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506" style:family="text">
      <style:text-properties fo:font-variant="normal" fo:text-transform="none" fo:color="#999900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507" style:family="text">
      <style:text-properties fo:font-variant="normal" fo:text-transform="none" fo:color="#acac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508" style:family="text">
      <style:text-properties fo:font-variant="normal" fo:text-transform="none" fo:color="#c8c8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509" style:family="text">
      <style:text-properties fo:font-variant="normal" fo:text-transform="none" fo:color="#181800" style:text-line-through-style="none" style:text-line-through-type="none" style:text-position="0% 100%" style:font-name="Times New Roman" fo:font-size="11pt" fo:font-style="normal" style:text-underline-style="none" fo:font-weight="bold" style:font-name-asian="Times New Roman1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T510" style:family="text">
      <style:text-properties fo:font-variant="normal" fo:text-transform="none" fo:color="#1818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511" style:family="text">
      <style:text-properties fo:font-variant="normal" fo:text-transform="none" fo:color="#888800" style:text-line-through-style="none" style:text-line-through-type="none" style:text-position="0% 100%" style:font-name="Arial" fo:font-size="4pt" fo:font-style="normal" style:text-underline-style="none" fo:font-weight="bold" style:font-name-asian="Arial1" style:font-size-asian="4pt" style:font-style-asian="normal" style:font-weight-asian="bold" style:font-name-complex="Arial1" style:font-size-complex="4pt" style:font-style-complex="normal" style:font-weight-complex="bold"/>
    </style:style>
    <style:style style:name="T512" style:family="text">
      <style:text-properties fo:font-variant="normal" fo:text-transform="none" fo:color="#1b1b00" style:text-line-through-style="none" style:text-line-through-type="none" style:text-position="0% 100%" style:font-name="Times New Roman" fo:font-size="5pt" fo:font-style="normal" style:text-underline-style="none" fo:font-weight="bold" style:font-name-asian="Times New Roman1" style:font-size-asian="5pt" style:font-style-asian="normal" style:font-weight-asian="bold" style:font-name-complex="Times New Roman1" style:font-size-complex="5pt" style:font-style-complex="normal" style:font-weight-complex="bold"/>
    </style:style>
    <style:style style:name="T513" style:family="text">
      <style:text-properties fo:font-variant="normal" fo:text-transform="none" fo:color="#1b1b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514" style:family="text">
      <style:text-properties fo:font-variant="normal" fo:text-transform="none" fo:color="#1a1a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515" style:family="text">
      <style:text-properties fo:font-variant="normal" fo:text-transform="none" fo:color="#1a1a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516" style:family="text">
      <style:text-properties fo:font-variant="normal" fo:text-transform="none" fo:color="#b1b1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517" style:family="text">
      <style:text-properties fo:font-variant="normal" fo:text-transform="none" fo:color="#d8d8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518" style:family="text">
      <style:text-properties fo:font-variant="normal" fo:text-transform="none" fo:color="#cdcd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519" style:family="text">
      <style:text-properties fo:font-variant="normal" fo:text-transform="none" fo:color="#c2c200" style:text-line-through-style="none" style:text-line-through-type="none" style:text-position="0% 100%" style:font-name="Arial" fo:font-size="5pt" fo:font-style="normal" style:text-underline-style="none" fo:font-weight="normal" style:font-name-asian="Arial1" style:font-size-asian="5pt" style:font-style-asian="normal" style:font-weight-asian="normal" style:font-name-complex="Arial1" style:font-size-complex="5pt" style:font-style-complex="normal" style:font-weight-complex="normal"/>
    </style:style>
    <style:style style:name="T520" style:family="text">
      <style:text-properties fo:font-variant="normal" fo:text-transform="none" fo:color="#0e0e00" style:text-line-through-style="none" style:text-line-through-type="none" style:text-position="0% 100%" style:font-name="Arial" fo:font-size="4pt" fo:font-style="normal" style:text-underline-style="none" fo:font-weight="normal" style:font-name-asian="Arial1" style:font-size-asian="4pt" style:font-style-asian="normal" style:font-weight-asian="normal" style:font-name-complex="Arial1" style:font-size-complex="4pt" style:font-style-complex="normal" style:font-weight-complex="normal"/>
    </style:style>
    <style:style style:name="T521" style:family="text">
      <style:text-properties fo:font-variant="normal" fo:text-transform="none" fo:color="#161600" style:text-line-through-style="none" style:text-line-through-type="none" style:text-position="0% 100%" style:font-name="Times New Roman" fo:font-size="4pt" fo:font-style="normal" style:text-underline-style="none" fo:font-weight="normal" style:font-name-asian="Times New Roman1" style:font-size-asian="4pt" style:font-style-asian="normal" style:font-weight-asian="normal" style:font-name-complex="Times New Roman1" style:font-size-complex="4pt" style:font-style-complex="normal" style:font-weight-complex="normal"/>
    </style:style>
    <style:style style:name="T522" style:family="text">
      <style:text-properties fo:font-variant="normal" fo:text-transform="none" fo:color="#1d1d00" style:text-line-through-style="none" style:text-line-through-type="none" style:text-position="0% 100%" style:font-name="Courier New" fo:font-size="4pt" fo:font-style="normal" style:text-underline-style="none" fo:font-weight="normal" style:font-name-asian="Courier New1" style:font-size-asian="4pt" style:font-style-asian="normal" style:font-weight-asian="normal" style:font-name-complex="Courier New1" style:font-size-complex="4pt" style:font-style-complex="normal" style:font-weight-complex="normal"/>
    </style:style>
    <style:style style:name="T523" style:family="text">
      <style:text-properties fo:font-variant="normal" fo:text-transform="none" fo:color="#1d1d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524" style:family="text">
      <style:text-properties fo:font-variant="normal" fo:text-transform="none" fo:color="#2424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525" style:family="text">
      <style:text-properties fo:font-variant="normal" fo:text-transform="none" fo:color="#0d0d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526" style:family="text">
      <style:text-properties fo:font-variant="normal" fo:text-transform="none" fo:color="#f6f6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<text:span text:style-name="T1">% </text:span></text:p>
      <text:p text:style-name="P4"><text:span text:style-name="T2">Associação </text:span><text:span text:style-name="T4">Beneficente </text:span><text:span text:style-name="T6">Raios </text:span><text:span text:style-name="T7">de </text:span><text:span text:style-name="T8">Sol </text:span><text:span text:style-name="T3">Brilhante </text:span></text:p>
      <text:p text:style-name="P1"><text:span text:style-name="T10">Sede </text:span><text:span text:style-name="T16">Rua</text:span><text:span text:style-name="T22">: </text:span><text:span text:style-name="T26">Praça </text:span><text:span text:style-name="T32">Do </text:span><text:span text:style-name="T42">Orobó</text:span><text:span text:style-name="T49">, </text:span><text:span text:style-name="T51">47 </text:span><text:span text:style-name="T55">- </text:span><text:span text:style-name="T58">Jardim </text:span><text:span text:style-name="T64">Presidente </text:span><text:span text:style-name="T70">Dutra </text:span><text:span text:style-name="T77">- </text:span><text:span text:style-name="T81">Guarulhos </text:span></text:p>
      <text:p text:style-name="P1"><text:span text:style-name="T59">Telefones </text:span><text:span text:style-name="T50">- </text:span><text:span text:style-name="T23">29370227/29370228 </text:span></text:p>
      <text:p text:style-name="P1"><text:span text:style-name="T61">CNPJ</text:span><text:span text:style-name="T87">: </text:span><text:span text:style-name="T90">04226.461</text:span><text:span text:style-name="T97">/</text:span><text:span text:style-name="T98">0002 </text:span><text:span text:style-name="T104">- </text:span><text:span text:style-name="T105">19 </text:span></text:p>
      <text:p text:style-name="P1"><text:span text:style-name="T112">A.B.R.D.S.B </text:span></text:p>
      <text:p text:style-name="P5"><text:span text:style-name="T118">ANEXO </text:span><text:span text:style-name="T125">IV </text:span><text:span text:style-name="T127">- </text:span><text:span text:style-name="T132">EDUCAÇÃO </text:span><text:span text:style-name="T133">INFANTIL </text:span><text:span text:style-name="T137">- </text:span><text:span text:style-name="T138">CRECHE </text:span><text:span text:style-name="T139">Quadro </text:span><text:span text:style-name="T145">de </text:span><text:span text:style-name="T146">Recursos </text:span><text:span text:style-name="T153">Humanos </text:span><text:span text:style-name="T159">- </text:span><text:span text:style-name="T160">2025 </text:span></text:p>
      <text:p text:style-name="P1"><text:span text:style-name="T161">Associação </text:span><text:span text:style-name="T170">Beneficente </text:span><text:span text:style-name="T175">Raios </text:span><text:span text:style-name="T180">de </text:span><text:span text:style-name="T190">Sol </text:span><text:span text:style-name="T107">Brilhante </text:span><text:span text:style-name="T195">Unidade </text:span><text:span text:style-name="T199">I </text:span></text:p>
      <text:p text:style-name="P1"><text:span text:style-name="T201">Entidade</text:span><text:span text:style-name="T91">: </text:span></text:p>
      <text:p text:style-name="P1"><text:span text:style-name="T206">Unid</text:span><text:span text:style-name="T209">. </text:span></text:p>
      <text:p text:style-name="P1"><text:span text:style-name="T211">Nome </text:span></text:p>
      <text:p text:style-name="P1"><text:span text:style-name="T214">R.G. </text:span></text:p>
      <text:p text:style-name="P1"><text:span text:style-name="T220">Função </text:span></text:p>
      <text:p text:style-name="P1"><text:span text:style-name="T227">Habilitação </text:span></text:p>
      <text:p text:style-name="P1"><text:span text:style-name="T230">Horário </text:span></text:p>
      <text:p text:style-name="P1"><text:span text:style-name="T113">Salário </text:span></text:p>
      <text:p text:style-name="P1"><text:span text:style-name="T181">Conta </text:span><text:span text:style-name="T236">N </text:span></text:p>
      <text:p text:style-name="P1"><text:span text:style-name="T243">01 </text:span></text:p>
      <text:p text:style-name="P1"><text:span text:style-name="T252">Alessandra </text:span><text:span text:style-name="T257">Evellyn </text:span><text:span text:style-name="T262">R. </text:span><text:span text:style-name="T269">de </text:span><text:span text:style-name="T274">Mo </text:span></text:p>
      <text:p text:style-name="P1"><text:span text:style-name="T280">02 </text:span></text:p>
      <text:p text:style-name="P1"><text:soft-page-break/><text:span text:style-name="T276">Ana </text:span><text:span text:style-name="T281">Aline </text:span><text:span text:style-name="T289">L. </text:span><text:span text:style-name="T63">N. </text:span><text:span text:style-name="T93">de </text:span><text:span text:style-name="T295">Santana </text:span></text:p>
      <text:p text:style-name="P1"><text:span text:style-name="T285">03 </text:span></text:p>
      <text:p text:style-name="P1"><text:span text:style-name="T231">Ana </text:span><text:span text:style-name="T202">Beatriz </text:span><text:span text:style-name="T155">T. </text:span><text:span text:style-name="T263">da </text:span><text:span text:style-name="T59">Silva </text:span></text:p>
      <text:p text:style-name="P2"><text:span text:style-name="T301">48.188.711-8 </text:span><text:span text:style-name="T183">Professor 47.988.687-8 </text:span><text:span text:style-name="T108">Professor </text:span><text:span text:style-name="T308">39.316.291-6 </text:span><text:span text:style-name="T13">Professor </text:span></text:p>
      <text:p text:style-name="P1"><text:span text:style-name="T311">Pedagogia </text:span><text:span text:style-name="T317">Pedagogia </text:span></text:p>
      <text:p text:style-name="P1"><text:span text:style-name="T52">07h </text:span><text:span text:style-name="T322">às </text:span><text:span text:style-name="T11">17h </text:span></text:p>
      <text:p text:style-name="P1"><text:span text:style-name="T274">07h </text:span><text:span text:style-name="T283">às </text:span><text:span text:style-name="T105">17h </text:span></text:p>
      <text:p text:style-name="P1"><text:span text:style-name="T197">Pedagogia </text:span></text:p>
      <text:p text:style-name="P1"><text:span text:style-name="T245">07h </text:span><text:span text:style-name="T325">às </text:span><text:span text:style-name="T296">17h </text:span></text:p>
      <text:p text:style-name="P1"><text:span text:style-name="T331">04 </text:span></text:p>
      <text:p text:style-name="P1"><text:span text:style-name="T304">Ana </text:span><text:span text:style-name="T333">Claudia </text:span><text:span text:style-name="T271">Silva </text:span><text:span text:style-name="T335">Mariano </text:span></text:p>
      <text:p text:style-name="P1"><text:span text:style-name="T94">38.332.701-5 </text:span><text:span text:style-name="T54">Professor </text:span></text:p>
      <text:p text:style-name="P1"><text:span text:style-name="T311">Pedagogia </text:span></text:p>
      <text:p text:style-name="P1"><text:span text:style-name="T338">07h </text:span><text:span text:style-name="T162">às </text:span><text:span text:style-name="T344">17h </text:span></text:p>
      <text:p text:style-name="P1"><text:span text:style-name="T24">3.106,00 </text:span><text:span text:style-name="T208">106.972-1 </text:span><text:span text:style-name="T276">3.106,00 </text:span><text:span text:style-name="T291">67.343-9 </text:span><text:span text:style-name="T88">3.106,00 </text:span><text:span text:style-name="T351">23.750-7 </text:span><text:span text:style-name="T182">3.106,00 </text:span><text:span text:style-name="T19">33.188-0 </text:span></text:p>
      <text:p text:style-name="P1"><text:span text:style-name="T357">05 </text:span></text:p>
      <text:p text:style-name="P1"><text:span text:style-name="T317">Ana </text:span><text:span text:style-name="T364">Caroline </text:span><text:span text:style-name="T318">de </text:span><text:span text:style-name="T367">O. </text:span><text:span text:style-name="T368">Rodrigue </text:span></text:p>
      <text:p text:style-name="P1"><text:span text:style-name="T369">06 </text:span></text:p>
      <text:p text:style-name="P1"><text:span text:style-name="T271">Ana </text:span><text:span text:style-name="T353">Paula </text:span><text:span text:style-name="T374">de </text:span><text:span text:style-name="T140">Al</text:span><text:span text:style-name="T378">. </text:span><text:span text:style-name="T181">S. </text:span><text:span text:style-name="T325">Silva </text:span></text:p>
      <text:p text:style-name="P1"><text:span text:style-name="T85">38.846.547-5 </text:span><text:span text:style-name="T240">Professor </text:span><text:span text:style-name="T237">35.518.680-4 </text:span></text:p>
      <text:p text:style-name="P1"><text:span text:style-name="T180">Pedagogia </text:span></text:p>
      <text:p text:style-name="P1"><text:soft-page-break/><text:span text:style-name="T298">07h </text:span><text:span text:style-name="T370">às </text:span><text:span text:style-name="T33">17h </text:span></text:p>
      <text:p text:style-name="P1"><text:span text:style-name="T297">07 </text:span></text:p>
      <text:p text:style-name="P1"><text:span text:style-name="T95">Ana </text:span><text:span text:style-name="T96">Paula </text:span><text:span text:style-name="T95">Ap</text:span><text:span text:style-name="T380">. </text:span><text:span text:style-name="T167">dos </text:span><text:span text:style-name="T344">Santos </text:span></text:p>
      <text:p text:style-name="P1"><text:span text:style-name="T382">32.045.465-4 </text:span></text:p>
      <text:p text:style-name="P1"><text:span text:style-name="T30">08 </text:span></text:p>
      <text:p text:style-name="P1"><text:span text:style-name="T291">Ane </text:span><text:span text:style-name="T387">Caroline </text:span><text:span text:style-name="T193">M. </text:span><text:span text:style-name="T391">de </text:span><text:span text:style-name="T392">Lima </text:span></text:p>
      <text:p text:style-name="P1"><text:span text:style-name="T393">09 </text:span></text:p>
      <text:p text:style-name="P1"><text:span text:style-name="T361">Andrea </text:span><text:span text:style-name="T110">Batista </text:span><text:span text:style-name="T399">Ferreira </text:span></text:p>
      <text:p text:style-name="P1"><text:span text:style-name="T400">10 </text:span></text:p>
      <text:p text:style-name="P1"><text:span text:style-name="T305">Cleonice do </text:span><text:span text:style-name="T264">C. </text:span><text:span text:style-name="T114">de </text:span><text:span text:style-name="T263">Oliveira </text:span></text:p>
      <text:p text:style-name="P2"><text:span text:style-name="T17">43.198.270-3 </text:span><text:span text:style-name="T345">33.058.471-6 </text:span><text:span text:style-name="T60">29.923.195-1 </text:span></text:p>
      <text:p text:style-name="P1"><text:span text:style-name="T156">11 </text:span></text:p>
      <text:p text:style-name="P1"><text:span text:style-name="T404">Eliete </text:span><text:span text:style-name="T405">Gomes </text:span><text:span text:style-name="T282">Pereira </text:span></text:p>
      <text:p text:style-name="P1"><text:span text:style-name="T388">52.648-200</text:span><text:span text:style-name="T79">-</text:span><text:span text:style-name="T394">x </text:span></text:p>
      <text:p text:style-name="P1"><text:span text:style-name="T56">Diretor</text:span><text:span text:style-name="T407">(</text:span><text:span text:style-name="T56">a</text:span><text:span text:style-name="T228">) </text:span><text:span text:style-name="T410">Aux</text:span><text:span text:style-name="T27">. </text:span><text:span text:style-name="T414">Limpeza </text:span><text:span text:style-name="T312">Coord</text:span><text:span text:style-name="T380">. </text:span><text:span text:style-name="T312">Pedagogio </text:span><text:span text:style-name="T259">Professor </text:span><text:span text:style-name="T375">Aux</text:span><text:span text:style-name="T336">. </text:span><text:span text:style-name="T312">Limpeza </text:span><text:span text:style-name="T171">Professor </text:span></text:p>
      <text:p text:style-name="P1"><text:span text:style-name="T365">Pedagogia </text:span></text:p>
      <text:p text:style-name="P1"><text:span text:style-name="T304">07h </text:span><text:span text:style-name="T212">às </text:span><text:span text:style-name="T420">17h </text:span></text:p>
      <text:p text:style-name="P1"><text:span text:style-name="T37">Ensino </text:span><text:span text:style-name="T345">Médio </text:span><text:span text:style-name="T409">Pedagogis </text:span><text:span text:style-name="T317">Pedagogia </text:span></text:p>
      <text:p text:style-name="P1"><text:span text:style-name="T231">07h </text:span><text:span text:style-name="T415">às </text:span><text:span text:style-name="T106">17h </text:span></text:p>
      <text:p text:style-name="P1"><text:span text:style-name="T423">07h </text:span><text:span text:style-name="T390">as </text:span><text:span text:style-name="T334">17h </text:span></text:p>
      <text:p text:style-name="P1"><text:span text:style-name="T31">07h </text:span><text:span text:style-name="T43">às </text:span><text:span text:style-name="T358">17h </text:span></text:p>
      <text:p text:style-name="P1"><text:soft-page-break/><text:span text:style-name="T263">Ensino </text:span><text:span text:style-name="T346">Médio </text:span><text:span text:style-name="T364">Pedagogia </text:span></text:p>
      <text:p text:style-name="P1"><text:span text:style-name="T395">07h </text:span><text:span text:style-name="T38">às </text:span><text:span text:style-name="T419">17h </text:span></text:p>
      <text:p text:style-name="P1"><text:span text:style-name="T45">07h </text:span><text:span text:style-name="T238">às </text:span><text:span text:style-name="T53">17h </text:span></text:p>
      <text:p text:style-name="P1"><text:span text:style-name="T412">12 </text:span></text:p>
      <text:p text:style-name="P1"><text:span text:style-name="T423">Elisabete </text:span><text:span text:style-name="T277">Silva </text:span><text:span text:style-name="T339">Santos </text:span></text:p>
      <text:p text:style-name="P1"><text:span text:style-name="T194">13 </text:span></text:p>
      <text:p text:style-name="P1"><text:span text:style-name="T282">Erica Al</text:span><text:span text:style-name="T227">. </text:span><text:span text:style-name="T415">Dos </text:span><text:span text:style-name="T359">S. </text:span><text:span text:style-name="T426">Brandão </text:span></text:p>
      <text:p text:style-name="P1"><text:span text:style-name="T430">42.483.130-2 </text:span><text:span text:style-name="T221">Ag</text:span><text:span text:style-name="T380">. </text:span><text:span text:style-name="T312">Escolar </text:span><text:span text:style-name="T186">49.386.574-3 </text:span></text:p>
      <text:p text:style-name="P1"><text:span text:style-name="T431">Professor </text:span></text:p>
      <text:p text:style-name="P1"><text:span text:style-name="T276">Ensino </text:span><text:span text:style-name="T411">Médio </text:span><text:span text:style-name="T315">Pedagogia </text:span></text:p>
      <text:p text:style-name="P1"><text:span text:style-name="T187">07h </text:span><text:span text:style-name="T164">às </text:span><text:span text:style-name="T47">18h </text:span></text:p>
      <text:p text:style-name="P1"><text:span text:style-name="T62">07h </text:span><text:span text:style-name="T172">às </text:span><text:span text:style-name="T437">17h </text:span></text:p>
      <text:p text:style-name="P1"><text:span text:style-name="T232">3.106,00 </text:span><text:span text:style-name="T327">49.168-3 </text:span><text:span text:style-name="T183">4.450,00 </text:span><text:span text:style-name="T128">26.612-4 </text:span><text:span text:style-name="T352">1.855,00 </text:span><text:span text:style-name="T109">73.751-8 </text:span><text:span text:style-name="T293">4.100,00 </text:span><text:span text:style-name="T383">60.880-7 </text:span><text:span text:style-name="T241">3.106,00 </text:span><text:span text:style-name="T19">69.463-0 </text:span><text:span text:style-name="T187">1.850,00 </text:span><text:span text:style-name="T176">47.010-4 </text:span><text:span text:style-name="T173">3.106,00 </text:span><text:span text:style-name="T272">71.286-8 </text:span><text:span text:style-name="T33">1.850,00 </text:span><text:span text:style-name="T11">71.695-2 </text:span><text:span text:style-name="T181">3.106,00 </text:span><text:span text:style-name="T440">75.382-3 </text:span></text:p>
      <text:p text:style-name="P1"><text:span text:style-name="T71">14 </text:span></text:p>
      <text:p text:style-name="P1"><text:span text:style-name="T312">Erika </text:span><text:span text:style-name="T311">Nataly </text:span><text:span text:style-name="T312">P. da </text:span><text:span text:style-name="T327">Silva </text:span></text:p>
      <text:p text:style-name="P1"><text:span text:style-name="T281">40.499.251-1 </text:span></text:p>
      <text:p text:style-name="P1"><text:span text:style-name="T348">15 </text:span></text:p>
      <text:p text:style-name="P1"><text:span text:style-name="T404">Gabrielle </text:span><text:span text:style-name="T28">de </text:span><text:span text:style-name="T164">Freitas </text:span><text:span text:style-name="T443">Prand </text:span></text:p>
      <text:p text:style-name="P1"><text:span text:style-name="T427">16 </text:span></text:p>
      <text:p text:style-name="P1"><text:span text:style-name="T88">Gildione </text:span><text:span text:style-name="T147">Monteiro </text:span><text:span text:style-name="T306">Matias </text:span></text:p>
      <text:p text:style-name="P1"><text:span text:style-name="T349">17 </text:span></text:p>
      <text:p text:style-name="P1"><text:soft-page-break/><text:span text:style-name="T281">Helena </text:span><text:span text:style-name="T299">F. </text:span><text:span text:style-name="T423">de </text:span><text:span text:style-name="T291">Almeida </text:span></text:p>
      <text:p text:style-name="P1"><text:span text:style-name="T401">18 </text:span></text:p>
      <text:p text:style-name="P1"><text:span text:style-name="T374">Ivani </text:span><text:span text:style-name="T44">Benedita </text:span><text:span text:style-name="T129">de </text:span><text:span text:style-name="T447">Farias </text:span></text:p>
      <text:p text:style-name="P1"><text:span text:style-name="T389">19 </text:span></text:p>
      <text:p text:style-name="P1"><text:span text:style-name="T54">Ivete </text:span><text:span text:style-name="T207">F. </text:span><text:span text:style-name="T38">dos </text:span><text:span text:style-name="T241">Santos </text:span></text:p>
      <text:p text:style-name="P1"><text:span text:style-name="T221">Aux</text:span><text:span text:style-name="T312">. Limpeza </text:span><text:span text:style-name="T110">43.009.378-0 </text:span><text:span text:style-name="T423">Professor </text:span><text:span text:style-name="T208">28.640.922-7 </text:span><text:span text:style-name="T39">Professor </text:span><text:span text:style-name="T373">43.414.1434 </text:span><text:span text:style-name="T451">Prufessur </text:span><text:span text:style-name="T452">33.039.995-0 </text:span><text:span text:style-name="T20">Professor </text:span><text:span text:style-name="T416">30.216.387-6 </text:span></text:p>
      <text:p text:style-name="P1"><text:span text:style-name="T353">Ensino </text:span><text:span text:style-name="T230">Médio </text:span></text:p>
      <text:p text:style-name="P1"><text:span text:style-name="T242">07h </text:span><text:span text:style-name="T351">às </text:span><text:span text:style-name="T442">17h </text:span></text:p>
      <text:p text:style-name="P1"><text:span text:style-name="T408">1.850,00 </text:span><text:span text:style-name="T58">72.319-3 </text:span></text:p>
      <text:p text:style-name="P1"><text:span text:style-name="T316">Pedagogia </text:span></text:p>
      <text:p text:style-name="P1"><text:span text:style-name="T453">07h </text:span><text:span text:style-name="T196">às </text:span><text:span text:style-name="T230">17h </text:span></text:p>
      <text:p text:style-name="P1"><text:span text:style-name="T163">3.106,00 </text:span><text:span text:style-name="T275">13.025-7 </text:span></text:p>
      <text:p text:style-name="P1"><text:span text:style-name="T223">Pedagogia </text:span></text:p>
      <text:p text:style-name="P1"><text:span text:style-name="T457">Pedagugia </text:span><text:span text:style-name="T311">Pedagogia </text:span></text:p>
      <text:p text:style-name="P1"><text:span text:style-name="T184">07h </text:span><text:span text:style-name="T460">às </text:span><text:span text:style-name="T432">17h </text:span><text:span text:style-name="T345">07h </text:span><text:span text:style-name="T451">às </text:span><text:span text:style-name="T361">17h </text:span></text:p>
      <text:p text:style-name="P1"><text:span text:style-name="T62">3.106,00 </text:span><text:span text:style-name="T461">40.420-9 </text:span></text:p>
      <text:p text:style-name="P1"><text:span text:style-name="T341">07h </text:span><text:span text:style-name="T335">às </text:span><text:span text:style-name="T33">17h </text:span></text:p>
      <text:p text:style-name="P1"><text:span text:style-name="T276">Professor </text:span></text:p>
      <text:p text:style-name="P1"><text:span text:style-name="T364">Pedagogia </text:span></text:p>
      <text:p text:style-name="P1"><text:span text:style-name="T191">07h </text:span><text:span text:style-name="T276">às </text:span><text:span text:style-name="T278">17h </text:span></text:p>
      <text:p text:style-name="P1"><text:span text:style-name="T224">20 </text:span></text:p>
      <text:p text:style-name="P1"><text:soft-page-break/><text:span text:style-name="T19">Leticia </text:span><text:span text:style-name="T420">R. </text:span><text:span text:style-name="T424">de </text:span><text:span text:style-name="T25">Souza </text:span></text:p>
      <text:p text:style-name="P1"><text:span text:style-name="T299">41.563.412</text:span><text:span text:style-name="T465">-</text:span><text:span text:style-name="T466">x </text:span></text:p>
      <text:p text:style-name="P1"><text:span text:style-name="T114">Aux</text:span><text:span text:style-name="T57">. </text:span><text:span text:style-name="T468">Cozinha </text:span></text:p>
      <text:p text:style-name="P1"><text:span text:style-name="T473">Ensing </text:span><text:span text:style-name="T299">Medio </text:span></text:p>
      <text:p text:style-name="P1"><text:span text:style-name="T246">07h </text:span><text:span text:style-name="T44">às </text:span><text:span text:style-name="T231">17h </text:span></text:p>
      <text:p text:style-name="P1"><text:span text:style-name="T309">21 </text:span></text:p>
      <text:p text:style-name="P1"><text:span text:style-name="T203">Maria </text:span><text:span text:style-name="T423">Auxiliadora </text:span><text:span text:style-name="T230">S. </text:span><text:span text:style-name="T37">da </text:span><text:span text:style-name="T260">Silv </text:span></text:p>
      <text:p text:style-name="P1"><text:span text:style-name="T116">27.976.914-3 </text:span></text:p>
      <text:p text:style-name="P1"><text:span text:style-name="T292">Professor </text:span></text:p>
      <text:p text:style-name="P1"><text:span text:style-name="T319">Pedagogia </text:span></text:p>
      <text:p text:style-name="P1"><text:span text:style-name="T395">07h </text:span><text:span text:style-name="T474">às </text:span><text:span text:style-name="T236">17h </text:span></text:p>
      <text:p text:style-name="P1"><text:span text:style-name="T434">22 </text:span></text:p>
      <text:p text:style-name="P1"><text:span text:style-name="T355">Maria </text:span><text:span text:style-name="T282">Mubresa </text:span><text:span text:style-name="T82">T. </text:span><text:span text:style-name="T173">de </text:span><text:span text:style-name="T325">Melo </text:span></text:p>
      <text:p text:style-name="P1"><text:span text:style-name="T339">38.626.632-3 </text:span></text:p>
      <text:p text:style-name="P1"><text:span text:style-name="T94">Professor </text:span></text:p>
      <text:p text:style-name="P1"><text:span text:style-name="T313">Pedagogia </text:span></text:p>
      <text:p text:style-name="P1"><text:span text:style-name="T191">07h </text:span><text:span text:style-name="T67">às </text:span><text:span text:style-name="T187">17h </text:span></text:p>
      <text:p text:style-name="P1"><text:span text:style-name="T455">23 </text:span></text:p>
      <text:p text:style-name="P1"><text:span text:style-name="T148">Marina </text:span><text:span text:style-name="T281">Martins </text:span><text:span text:style-name="T276">Farias </text:span></text:p>
      <text:p text:style-name="P1"><text:span text:style-name="T416">52.558.894-2 </text:span><text:span text:style-name="T72">Aux</text:span><text:span text:style-name="T475">, </text:span><text:span text:style-name="T370">Adm</text:span><text:span text:style-name="T476">. </text:span></text:p>
      <text:p text:style-name="P1"><text:span text:style-name="T246">Ensino </text:span><text:span text:style-name="T415">Médio </text:span></text:p>
      <text:p text:style-name="P1"><text:soft-page-break/><text:span text:style-name="T370">08h </text:span><text:span text:style-name="T384">às </text:span><text:span text:style-name="T103">18h </text:span></text:p>
      <text:p text:style-name="P2"><text:span text:style-name="T290">3.106,00 </text:span><text:span text:style-name="T441">62.981-2 </text:span><text:span text:style-name="T202">3.106,00 </text:span><text:span text:style-name="T245">72.314-2 </text:span><text:span text:style-name="T184">3.106,00 </text:span><text:span text:style-name="T286">18.915-4 </text:span><text:span text:style-name="T345">1.850,00 </text:span><text:span text:style-name="T463">7.060-2 </text:span><text:span text:style-name="T27">3.106,00 </text:span><text:span text:style-name="T283">72.402-5 </text:span><text:span text:style-name="T355">3.106,00 </text:span><text:span text:style-name="T18">50.960-4 </text:span><text:span text:style-name="T82">1.850,00 </text:span><text:span text:style-name="T93">76.031-5 </text:span></text:p>
      <text:p text:style-name="P1"><text:span text:style-name="T99">24 </text:span></text:p>
      <text:p text:style-name="P1"><text:span text:style-name="T317">Mirian </text:span><text:span text:style-name="T312">Aguiar </text:span><text:span text:style-name="T318">Paixão </text:span></text:p>
      <text:p text:style-name="P1"><text:span text:style-name="T60">38.920.542-4 </text:span></text:p>
      <text:p text:style-name="P1"><text:span text:style-name="T353">Professor </text:span></text:p>
      <text:p text:style-name="P1"><text:span text:style-name="T366">Pedagogia </text:span></text:p>
      <text:p text:style-name="P1"><text:span text:style-name="T192">07h </text:span><text:span text:style-name="T141">às </text:span><text:span text:style-name="T337">17h </text:span></text:p>
      <text:p text:style-name="P1"><text:span text:style-name="T100">25 </text:span></text:p>
      <text:p text:style-name="P1"><text:span text:style-name="T333">Priscila </text:span><text:span text:style-name="T345">Balbina </text:span><text:span text:style-name="T295">Rala </text:span></text:p>
      <text:p text:style-name="P1"><text:span text:style-name="T281">27.590.642-5 </text:span><text:span text:style-name="T182">Professor </text:span></text:p>
      <text:p text:style-name="P1"><text:span text:style-name="T311">Pedagogia </text:span></text:p>
      <text:p text:style-name="P1"><text:span text:style-name="T397">07h </text:span><text:span text:style-name="T467">às </text:span><text:span text:style-name="T429">17h </text:span></text:p>
      <text:p text:style-name="P1"><text:span text:style-name="T166">26 </text:span></text:p>
      <text:p text:style-name="P1"><text:span text:style-name="T311">Raquel </text:span><text:span text:style-name="T308">Vocature </text:span></text:p>
      <text:p text:style-name="P1"><text:span text:style-name="T247">34.416.396-2 </text:span><text:span text:style-name="T95">Professor </text:span></text:p>
      <text:p text:style-name="P1"><text:span text:style-name="T40">Pedagogia </text:span></text:p>
      <text:p text:style-name="P1"><text:span text:style-name="T428">07h </text:span><text:span text:style-name="T258">às </text:span><text:span text:style-name="T306">17h </text:span></text:p>
      <text:p text:style-name="P1"><text:span text:style-name="T445">27 </text:span></text:p>
      <text:p text:style-name="P1"><text:span text:style-name="T311">Juliane </text:span><text:span text:style-name="T365">Tabira Trigo </text:span></text:p>
      <text:p text:style-name="P1"><text:span text:style-name="T192">48.703.098-9 </text:span><text:span text:style-name="T89">Professor </text:span></text:p>
      <text:p text:style-name="P1"><text:soft-page-break/><text:span text:style-name="T314">Pedagogia </text:span></text:p>
      <text:p text:style-name="P1"><text:span text:style-name="T456">07h </text:span><text:span text:style-name="T43">às </text:span><text:span text:style-name="T93">17h </text:span></text:p>
      <text:p text:style-name="P1"><text:span text:style-name="T73">28 </text:span></text:p>
      <text:p text:style-name="P1"><text:span text:style-name="T233">Ana </text:span><text:span text:style-name="T306">Claudia </text:span><text:span text:style-name="T48">Sena </text:span><text:span text:style-name="T20">de </text:span><text:span text:style-name="T338">Brito </text:span></text:p>
      <text:p text:style-name="P1"><text:span text:style-name="T245">32.147.761-3 </text:span></text:p>
      <text:p text:style-name="P1"><text:span text:style-name="T472">29 </text:span></text:p>
      <text:p text:style-name="P1"><text:span text:style-name="T235">30 </text:span></text:p>
      <text:p text:style-name="P1"><text:span text:style-name="T213">Vanderleia </text:span><text:span text:style-name="T477">de </text:span><text:span text:style-name="T176">F. </text:span><text:span text:style-name="T415">Moreira </text:span><text:span text:style-name="T317">Samanta </text:span><text:span text:style-name="T225">M. </text:span><text:span text:style-name="T356">G. </text:span><text:span text:style-name="T221">Rodrigues </text:span></text:p>
      <text:p text:style-name="P1"><text:span text:style-name="T354">42.251.128-6 </text:span></text:p>
      <text:p text:style-name="P1"><text:span text:style-name="T329">34.701.663-7 </text:span></text:p>
      <text:p text:style-name="P1"><text:span text:style-name="T202">Cozinheira </text:span><text:span text:style-name="T468">Aux</text:span><text:span text:style-name="T479">. </text:span><text:span text:style-name="T277">Cozinha </text:span><text:span text:style-name="T443">Professor </text:span></text:p>
      <text:p text:style-name="P1"><text:span text:style-name="T333">Ensino </text:span><text:span text:style-name="T480">Médio </text:span></text:p>
      <text:p text:style-name="P1"><text:span text:style-name="T342">07h </text:span><text:span text:style-name="T304">às </text:span><text:span text:style-name="T86">17h </text:span></text:p>
      <text:p text:style-name="P1"><text:span text:style-name="T323">Ensino </text:span><text:span text:style-name="T480">Médio </text:span><text:span text:style-name="T408">Pedagogia </text:span></text:p>
      <text:p text:style-name="P1"><text:span text:style-name="T454">07h </text:span><text:span text:style-name="T241">às </text:span><text:span text:style-name="T263">17h </text:span></text:p>
      <text:p text:style-name="P1"><text:span text:style-name="T397">07h </text:span><text:span text:style-name="T462">às </text:span><text:span text:style-name="T438">17h </text:span></text:p>
      <text:p text:style-name="P2"><text:span text:style-name="T94">3.106,00 </text:span><text:span text:style-name="T279">22.317-4 </text:span><text:span text:style-name="T151">3.106,00 </text:span><text:span text:style-name="T168">22.502-9 </text:span><text:span text:style-name="T261">3.106,00 </text:span><text:span text:style-name="T62">69.462-2 </text:span><text:span text:style-name="T205">3.106,00 </text:span><text:span text:style-name="T326">58.020-1 </text:span><text:span text:style-name="T184">2.000,00 </text:span><text:span text:style-name="T371">115.693-4 </text:span><text:span text:style-name="T14">1.850,00 </text:span><text:span text:style-name="T83">35.447-8 </text:span><text:span text:style-name="T147">3.106,00 </text:span><text:span text:style-name="T208">37243-9 </text:span></text:p>
      <text:p text:style-name="P1"><text:span text:style-name="T42">Guarulhos </text:span></text:p>
      <text:p text:style-name="P1"><text:span text:style-name="T484">02/06/2026 </text:span></text:p>
      <text:p text:style-name="P1"><text:span text:style-name="T490">ASSOCIACAO </text:span></text:p>
      <text:p text:style-name="P1"><text:span text:style-name="T215">Presidente </text:span><text:span text:style-name="T493">da </text:span><text:span text:style-name="T469">Entidade </text:span><text:span text:style-name="T485">Jefferson </text:span><text:span text:style-name="T74">do </text:span><text:span text:style-name="T494">Sacramento </text:span><text:span text:style-name="T497">RG</text:span><text:span text:style-name="T302">: </text:span><text:span text:style-name="T178">32861583</text:span><text:span text:style-name="T448">-</text:span><text:span text:style-name="T75">SSP </text:span></text:p>
      <text:p text:style-name="P1"><text:soft-page-break/><text:span text:style-name="T134">SOL </text:span></text:p>
      <text:p text:style-name="P1"><text:span text:style-name="T76">00138 </text:span></text:p>
      <text:p text:style-name="P1"><text:span text:style-name="T222">Total </text:span><text:span text:style-name="T318">RS </text:span><text:span text:style-name="T221">85.625,00 </text:span></text:p>
      <text:p text:style-name="P1"><text:span text:style-name="T491">BENEFICENTE RAIOS </text:span><text:span text:style-name="T234">DE </text:span><text:span text:style-name="T204">por </text:span><text:span text:style-name="T385">ASSOCIACAO </text:span></text:p>
      <text:p text:style-name="P1"><text:span text:style-name="T215">Assinado </text:span><text:span text:style-name="T402">de </text:span><text:span text:style-name="T484">forma digital </text:span></text:p>
      <text:p text:style-name="P1"><text:span text:style-name="T495">BENEFICENTE </text:span><text:span text:style-name="T284">RAIOS </text:span><text:span text:style-name="T115">DE </text:span><text:span text:style-name="T249">SOL </text:span></text:p>
      <text:p text:style-name="P1"><text:span text:style-name="T300">BRILHANTE</text:span><text:span text:style-name="T352">:</text:span><text:span text:style-name="T147">04226461000138 </text:span></text:p>
      <text:p text:style-name="P1"><text:span text:style-name="T499">BRILHANTE</text:span><text:span text:style-name="T273">:</text:span><text:span text:style-name="T121">042264610 </text:span><text:span text:style-name="T21">Dados</text:span><text:span text:style-name="T500">: </text:span><text:span text:style-name="T112">2026.06.03 </text:span><text:span text:style-name="T250">13:15:07 </text:span><text:span text:style-name="T477">-03'00</text:span><text:span text:style-name="T9">' </text:span></text:p>
      <text:p text:style-name="P6"><text:span text:style-name="T381">Digitalizado com CamScanner </text:span></text:p>
      <text:p text:style-name="P1"><text:span text:style-name="T320">༄ </text:span></text:p>
      <text:p text:style-name="P7"><text:span text:style-name="T502">Associação </text:span><text:span text:style-name="T504">Beneficente </text:span><text:span text:style-name="T505">Raios </text:span><text:span text:style-name="T80">de </text:span><text:span text:style-name="T506">Sol </text:span><text:span text:style-name="T507">Brilhante </text:span></text:p>
      <text:p text:style-name="P1"><text:span text:style-name="T376">Unidade </text:span><text:span text:style-name="T142">I</text:span><text:span text:style-name="T449">: </text:span><text:span text:style-name="T287">Rua</text:span><text:span text:style-name="T406">: </text:span><text:span text:style-name="T446">Praça </text:span><text:span text:style-name="T188">Do </text:span><text:span text:style-name="T362">Orobó</text:span><text:span text:style-name="T379">, </text:span><text:span text:style-name="T372">47 </text:span><text:span text:style-name="T315">- </text:span><text:span text:style-name="T347">Jardim </text:span><text:span text:style-name="T84">Presidente </text:span><text:span text:style-name="T324">Dutra </text:span><text:span text:style-name="T229">- </text:span><text:span text:style-name="T12">Guarulhos </text:span><text:span text:style-name="T464">Telefones</text:span><text:span text:style-name="T508">-</text:span><text:span text:style-name="T239">29370227</text:span><text:span text:style-name="T450">/</text:span><text:span text:style-name="T377">29370228 </text:span><text:span text:style-name="T189">CNPJ</text:span><text:span text:style-name="T87">: </text:span><text:span text:style-name="T360">04226.461</text:span><text:span text:style-name="T254">/</text:span><text:span text:style-name="T266">0002-19 </text:span></text:p>
      <text:p text:style-name="P1"><text:span text:style-name="T35">A.R.R.D.S.B </text:span></text:p>
      <text:p text:style-name="P1"><text:span text:style-name="T217">ANEXO </text:span><text:span text:style-name="T509">IV </text:span><text:span text:style-name="T489">- </text:span><text:span text:style-name="T303">EDUCAÇÃO </text:span><text:span text:style-name="T157">INFANTIL </text:span><text:span text:style-name="T92">- </text:span><text:span text:style-name="T328">CRECHE </text:span><text:span text:style-name="T486">Quadro </text:span><text:span text:style-name="T470">de </text:span><text:span text:style-name="T481">Recursos </text:span><text:span text:style-name="T496">Humanos </text:span><text:span text:style-name="T503">- </text:span><text:span text:style-name="T332">2026 </text:span></text:p>
      <text:p text:style-name="P1"><text:span text:style-name="T95">Entidade</text:span><text:span text:style-name="T425">: </text:span></text:p>
      <text:p text:style-name="P1"><text:span text:style-name="T223">Associação </text:span><text:span text:style-name="T265">Beneficente </text:span><text:span text:style-name="T152">Raios </text:span><text:span text:style-name="T150">de </text:span><text:span text:style-name="T433">Sol </text:span><text:span text:style-name="T161">Brilhante </text:span><text:span text:style-name="T15">Unidade </text:span><text:span text:style-name="T135">I </text:span></text:p>
      <text:p text:style-name="P1"><text:span text:style-name="T511">"</text:span><text:span text:style-name="T422">ת </text:span></text:p>
      <text:p text:style-name="P1"><text:span text:style-name="T143">Unid</text:span><text:span text:style-name="T210">. </text:span></text:p>
      <text:p text:style-name="P1"><text:span text:style-name="T65">Nome </text:span></text:p>
      <text:p text:style-name="P1"><text:span text:style-name="T244">R.G. </text:span></text:p>
      <text:p text:style-name="P1"><text:span text:style-name="T407">Função </text:span></text:p>
      <text:p text:style-name="P1"><text:soft-page-break/><text:span text:style-name="T408">Habilitação </text:span></text:p>
      <text:p text:style-name="P1"><text:span text:style-name="T185">Horário </text:span></text:p>
      <text:p text:style-name="P1"><text:span text:style-name="T111">Salário </text:span></text:p>
      <text:p text:style-name="P1"><text:span text:style-name="T29">Conta </text:span><text:span text:style-name="T512">N </text:span></text:p>
      <text:p text:style-name="P1"><text:span text:style-name="T498">31 </text:span></text:p>
      <text:p text:style-name="P1"><text:span text:style-name="T130">Vanessa </text:span><text:span text:style-name="T27">Kethellin </text:span><text:span text:style-name="T184">de </text:span><text:span text:style-name="T201">Limias </text:span></text:p>
      <text:p text:style-name="P1"><text:span text:style-name="T36">32 </text:span></text:p>
      <text:p text:style-name="P1"><text:span text:style-name="T458">I </text:span></text:p>
      <text:p text:style-name="P1"><text:span text:style-name="T198">Veronica </text:span><text:span text:style-name="T255">da </text:span><text:span text:style-name="T310">S. </text:span><text:span text:style-name="T441">Barreto </text:span></text:p>
      <text:p text:style-name="P1"><text:span text:style-name="T267">33 </text:span></text:p>
      <text:p text:style-name="P1"><text:span text:style-name="T435">34 </text:span></text:p>
      <text:p text:style-name="P1"><text:span text:style-name="T411">I </text:span></text:p>
      <text:p text:style-name="P1"><text:span text:style-name="T174">35 </text:span></text:p>
      <text:p text:style-name="P1"><text:span text:style-name="T200">1 </text:span></text:p>
      <text:p text:style-name="P1"><text:span text:style-name="T169">36 </text:span></text:p>
      <text:p text:style-name="P1"><text:span text:style-name="T458">I </text:span></text:p>
      <text:p text:style-name="P1"><text:span text:style-name="T24">Viviane </text:span><text:span text:style-name="T42">Sales </text:span><text:span text:style-name="T81">Santos </text:span><text:span text:style-name="T270">Larissa </text:span><text:span text:style-name="T61">Nicodemo </text:span><text:span text:style-name="T168">da </text:span><text:span text:style-name="T131">Silva </text:span><text:span text:style-name="T364">Karollayne </text:span><text:span text:style-name="T147">S. </text:span><text:span text:style-name="T62">L. </text:span><text:span text:style-name="T437">de </text:span><text:span text:style-name="T301">Sousa </text:span><text:span text:style-name="T364">Ketely </text:span><text:span text:style-name="T514">N. </text:span><text:span text:style-name="T318">Rodrigues </text:span><text:span text:style-name="T321">dos </text:span><text:span text:style-name="T316">Santos </text:span></text:p>
      <text:p text:style-name="P1"><text:span text:style-name="T375">49.035.113</text:span><text:span text:style-name="T501">-</text:span><text:span text:style-name="T61">x </text:span><text:span text:style-name="T386">Professor </text:span><text:span text:style-name="T294">30.532.658-2 </text:span><text:span text:style-name="T81">Professor </text:span><text:span text:style-name="T456">49.033.006</text:span><text:span text:style-name="T516">-</text:span><text:span text:style-name="T421">x </text:span><text:span text:style-name="T165">Professor </text:span></text:p>
      <text:p text:style-name="P1"><text:span text:style-name="T319">Pedagogia </text:span></text:p>
      <text:p text:style-name="P1"><text:span text:style-name="T319">Pedagogia </text:span></text:p>
      <text:p text:style-name="P1"><text:span text:style-name="T426">07h </text:span><text:span text:style-name="T333">às </text:span><text:span text:style-name="T281">17h </text:span><text:span text:style-name="T426">07h </text:span><text:span text:style-name="T473">às </text:span><text:span text:style-name="T94">17h </text:span></text:p>
      <text:p text:style-name="P1"><text:soft-page-break/><text:span text:style-name="T361">3.106,00 </text:span><text:span text:style-name="T173">69.838-5 </text:span><text:span text:style-name="T19">3.106,00 16.603-0 </text:span></text:p>
      <text:p text:style-name="P2"><text:span text:style-name="T288">39.392.998</text:span><text:span text:style-name="T517">-</text:span><text:span text:style-name="T149">x </text:span><text:span text:style-name="T398">69.495.150</text:span><text:span text:style-name="T518">-</text:span><text:span text:style-name="T487">x </text:span><text:span text:style-name="T295">53.384.448-4 </text:span></text:p>
      <text:p text:style-name="P1"><text:span text:style-name="T19">Professor </text:span><text:span text:style-name="T364">Aux</text:span><text:span text:style-name="T312">. Limpeza </text:span><text:span text:style-name="T350">Ag</text:span><text:span text:style-name="T5">. </text:span><text:span text:style-name="T353">Escolar </text:span></text:p>
      <text:p text:style-name="P1"><text:span text:style-name="T312">Pedagogia </text:span><text:span text:style-name="T408">Pedagogia </text:span><text:span text:style-name="T14">Ensino </text:span><text:span text:style-name="T374">Médio </text:span><text:span text:style-name="T253">Ensino </text:span><text:span text:style-name="T215">Médio </text:span></text:p>
      <text:p text:style-name="P1"><text:span text:style-name="T147">07h </text:span><text:span text:style-name="T131">às </text:span><text:span text:style-name="T248">17h </text:span><text:span text:style-name="T110">07h </text:span><text:span text:style-name="T333">às </text:span><text:span text:style-name="T33">17h </text:span></text:p>
      <text:p text:style-name="P1"><text:span text:style-name="T363">3.106,00 </text:span><text:span text:style-name="T262">51.048-3 </text:span></text:p>
      <text:p text:style-name="P1"><text:span text:style-name="T111">07h </text:span><text:span text:style-name="T43">às </text:span><text:span text:style-name="T93">17h </text:span><text:span text:style-name="T34">07h </text:span><text:span text:style-name="T444">às </text:span><text:span text:style-name="T453">17h </text:span></text:p>
      <text:p text:style-name="P2"><text:span text:style-name="T18">3.106,00 </text:span><text:span text:style-name="T173">79635-2 </text:span><text:span text:style-name="T54">1.850,00 </text:span><text:span text:style-name="T203">82642-1 </text:span><text:span text:style-name="T256">R</text:span><text:span text:style-name="T144">$ </text:span><text:span text:style-name="T57">1.850,00 </text:span><text:span text:style-name="T260">82.660</text:span><text:span text:style-name="T519">-</text:span><text:span text:style-name="T240">x </text:span></text:p>
      <text:p text:style-name="P1"><text:span text:style-name="T439">37 </text:span></text:p>
      <text:p text:style-name="P1"><text:span text:style-name="T330">38 </text:span></text:p>
      <text:p text:style-name="P1"><text:span text:style-name="T123">39 </text:span></text:p>
      <text:p text:style-name="P1"><text:span text:style-name="T41">40 </text:span></text:p>
      <text:p text:style-name="P1"><text:span text:style-name="T520">41 </text:span></text:p>
      <text:p text:style-name="P1"><text:span text:style-name="T119">42 </text:span></text:p>
      <text:p text:style-name="P1"><text:span text:style-name="T510">43 </text:span></text:p>
      <text:p text:style-name="P1"><text:span text:style-name="T521">44 </text:span></text:p>
      <text:p text:style-name="P1"><text:span text:style-name="T177">45 </text:span></text:p>
      <text:p text:style-name="P1"><text:span text:style-name="T120">46 </text:span></text:p>
      <text:p text:style-name="P1"><text:span text:style-name="T268">47 </text:span></text:p>
      <text:p text:style-name="P1"><text:span text:style-name="T522">48 </text:span></text:p>
      <text:p text:style-name="P1"><text:span text:style-name="T66">49 </text:span></text:p>
      <text:p text:style-name="P1"><text:soft-page-break/><text:span text:style-name="T177">50 </text:span></text:p>
      <text:p text:style-name="P1"><text:span text:style-name="T158">51 </text:span></text:p>
      <text:p text:style-name="P1"><text:span text:style-name="T117">52 </text:span></text:p>
      <text:p text:style-name="P1"><text:span text:style-name="T413">53 </text:span></text:p>
      <text:p text:style-name="P1"><text:span text:style-name="T510">54 </text:span></text:p>
      <text:p text:style-name="P1"><text:span text:style-name="T343">55 </text:span></text:p>
      <text:p text:style-name="P1"><text:span text:style-name="T488">56 </text:span></text:p>
      <text:p text:style-name="P1"><text:span text:style-name="T78">57 </text:span></text:p>
      <text:p text:style-name="P1"><text:span text:style-name="T136">58 </text:span></text:p>
      <text:p text:style-name="P1"><text:span text:style-name="T483">59 </text:span></text:p>
      <text:p text:style-name="P1"><text:span text:style-name="T124">60 </text:span></text:p>
      <text:p text:style-name="P1"><text:span text:style-name="T306">Guarulhos </text:span></text:p>
      <text:p text:style-name="P1"><text:span text:style-name="T251">02/06/2026 </text:span></text:p>
      <text:p text:style-name="P1"><text:span text:style-name="T154">ASSOCIACAO </text:span></text:p>
      <text:p text:style-name="P1"><text:span text:style-name="T493">Presidente </text:span><text:span text:style-name="T478">da </text:span><text:span text:style-name="T524">Entidade </text:span></text:p>
      <text:p text:style-name="P1"><text:span text:style-name="T525">SOL </text:span></text:p>
      <text:p text:style-name="P1"><text:span text:style-name="T340">Jefferson </text:span><text:span text:style-name="T481">do </text:span><text:span text:style-name="T126">Sacramento </text:span><text:span text:style-name="T459">RG</text:span><text:span text:style-name="T218">.: </text:span><text:span text:style-name="T436">32861583</text:span><text:span text:style-name="T515">-</text:span><text:span text:style-name="T523">SSP </text:span></text:p>
      <text:p text:style-name="P1"><text:span text:style-name="T403">00138 </text:span></text:p>
      <text:p text:style-name="P1"><text:span text:style-name="T351">Total </text:span><text:span text:style-name="T318">RS </text:span><text:span text:style-name="T226">101.749,00 </text:span></text:p>
      <text:p text:style-name="P1"><text:span text:style-name="T347">Assinada </text:span><text:span text:style-name="T284">de </text:span><text:span text:style-name="T180">forma </text:span><text:span text:style-name="T46">digital </text:span><text:span text:style-name="T417">por </text:span></text:p>
      <text:p text:style-name="P1"><text:span text:style-name="T492">BENEFICENTE </text:span><text:span text:style-name="T122">RAIOS </text:span><text:span text:style-name="T216">DE </text:span><text:span text:style-name="T101">ASSOCIACAO </text:span><text:span text:style-name="T418">BENEFICENTE </text:span></text:p>
      <text:p text:style-name="P2"><text:soft-page-break/><text:span text:style-name="T179">RAIOS </text:span><text:span text:style-name="T410">DE </text:span><text:span text:style-name="T482">SOL </text:span><text:span text:style-name="T454">BRILHANTE</text:span><text:span text:style-name="T68">:</text:span><text:span text:style-name="T282">04226461000138 </text:span><text:span text:style-name="T513">BRILHANTE</text:span><text:span text:style-name="T307">:</text:span><text:span text:style-name="T471">042264610 </text:span><text:span text:style-name="T69">Dados</text:span><text:span text:style-name="T526">: </text:span><text:span text:style-name="T102">2026.06.03 </text:span><text:span text:style-name="T396">13:17:16 </text:span></text:p>
      <text:p text:style-name="P1"><text:span text:style-name="T219">-0300 </text:span></text:p>
      <text:p text:style-name="P8"><text:span text:style-name="T381">Digitalizado com CamScanner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228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13" meta:paragraph-count="254" meta:word-count="713" meta:character-count="4763" meta:non-whitespace-character-count="4050"/>
    <meta:generator>LibreOfficeDev/6.0.5.2$Linux_X86_64 LibreOffice_project/</meta:generator>
  </office:meta>
</office:document-meta>
</file>